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расширяет-круг-подрядчиков-капремонта-жилых-домов"/>Москва расширяет круг подрядчиков капремонта жилых домов<text:bookmark-end text:name="москва-расширяет-круг-подрядчиков-капремонта-жилых-домов"/></text:h>
      <text:p text:style-name="First_20_paragraph">16.06.2016</text:p>
      <text:p text:style-name="Text_20_body">Малый и средний бизнес Москвы активно приглашается городскими властями для участия в инвестиционной программе капитального ремонта около двух тысяч жилых многоквартирных домов до конца текущего года.</text:p>
      <text:p text:style-name="Text_20_body">Общая сумма – более 15 миллиардов рублей. Презентацию условий провел департамент города Москвы по конкурентной политике. Также активное участие принимает Фонд капремонта многоквартирных домов города Москвы.</text:p>
      <text:p text:style-name="Text_20_body">- Фонд ставит целью сформировать пул квалифицированных подрядчиков, оградив, таким образом, москвичей от услуг недобросовестных компаний. Перечень организаций, допущенных к участию в торгах на выполнение капремонта, пополняется ежеквартально. Сейчас в перечне чуть более 250 компаний, - уточнила глава управления «Контрактная служба» Фонда Евгения Ерохина. Она выразила надежду, что круг потенциальных участников торгов будет расширен.</text:p>
      <text:p text:style-name="Text_20_body">Ближайший дополнительный отбор подрядных организаций продлится с 20 июня по 1 июля 2016 года. При этом будут строго учитываться наличие соответствующих допусков и лицензий к работам по капитальному ремонту, квалификация персонала, входящего в штат организации, опыт выполнения работ.</text:p>
      <text:p text:style-name="Text_20_body"><text:line-break/></text:p>
      <text:p text:style-name="Text_20_body">Адрес страницы: <text:a xlink:type="simple" xlink:href="http://izmaylowo.mos.ru/presscenter/news/detail/3166429.html" office:name=""><text:span text:style-name="Definition">http://izmaylowo.mos.ru/presscenter/news/detail/316642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21:38:47Z</meta:creation-date>
    <dc:date>2023-06-25T21:38:47Z</dc:date>
  </office:meta>
</office:document-meta>
</file>