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нд-капремонта-многоквартирных-домов-москвы-открыл-горячую-линию-для-потенциальных-подрядчиков"/>Фонд капремонта многоквартирных домов Москвы открыл «горячую линию» для потенциальных подрядчиков<text:bookmark-end text:name="фонд-капремонта-многоквартирных-домов-москвы-открыл-горячую-линию-для-потенциальных-подрядчиков"/></text:h>
      <text:p text:style-name="First_20_paragraph">09.09.2016</text:p>
      <text:p text:style-name="Text_20_body">Стартовала «горячая линия» для строительных компаний, желающих стать подрядчиками для капитального ремонта общего имущества жилищного фонда Москвы.</text:p>
      <text:p text:style-name="Text_20_body">На вопросы их представителей ответят консультанты Фонда капитального ремонта многоквартирных домов города.</text:p>
      <text:p text:style-name="Text_20_body">- Конкуренция стимулирует рост качества. Москвичам важно получить качественную услугу, и Фонд создает условия, чтобы большее количество участников смогли принять участие в открытых торгах, которые будут объявлены в октябре, - подчеркивает глава управления «Контрактная служба» Фонда Евгения Ерохина.</text:p>
      <text:p text:style-name="Text_20_body">Получить интересующую информацию можно по телефонам 8 (495) 620-20-00, доб. 10784, 54626, по электронной почте: <text:a xlink:type="simple" xlink:href="mailto:fkrmos-zakupki@mail.ru" office:name=""><text:span text:style-name="Definition">fkrmos-zakupki@mail.ru</text:span></text:a> или обратившись лично в Фонд по адресу: ул. Маросейка, дом 11/4, стр. 3, кабинет 14Д.</text:p>
      <text:p text:style-name="Text_20_body">Заявочная кампания длится до 19 сентября. Прошедшие предварительный отбор подрядчики смогут участвовать в около 700 электронных аукционах по капремонту многоквартирных домов на Единой торговой площадке столицы.</text:p>
      <text:p text:style-name="Text_20_body"><text:line-break/></text:p>
      <text:p text:style-name="Text_20_body">Адрес страницы: <text:a xlink:type="simple" xlink:href="http://izmaylowo.mos.ru/presscenter/news/detail/3707415.html" office:name=""><text:span text:style-name="Definition">http://izmaylowo.mos.ru/presscenter/news/detail/370741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41:33Z</meta:creation-date>
    <dc:date>2023-09-19T21:41:33Z</dc:date>
  </office:meta>
</office:document-meta>
</file>