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одземный-переход-у-метро-университет-позволит-безопасно-перейти-дорогу"/>Собянин: Подземный переход у метро «Университет» позволит безопасно перейти дорогу<text:bookmark-end text:name="собянин-подземный-переход-у-метро-университет-позволит-безопасно-перейти-дорогу"/></text:h>
      <text:p text:style-name="First_20_paragraph">09.09.2016</text:p>
      <text:p text:style-name="Text_20_body">В районе МГУ им. М.Ломоносова открылся подземный пешеходный переход у станции метро «Университет», там побывал мэр Москвы Сергей Собянин, который пообщался с жителями ближайших микрорайонов, по заявкам которых и был построен пешеходный переход.</text:p>
      <text:p text:style-name="Text_20_body">«Строители преподнесли всем жителям близлежащих микрорайонов подарок к празднованию Дня города – подземный пешеходный переход. Ранее жители города жаловались, что переходить дорогу в этом месте неудобно и опасно. Но вы сами это знаете. Здесь ходят пешеходы, многие из которых студенты, а также ездят машины. Ежедневно здесь переходят дорогу около 40 тыс. раз. Мы услышали обращения граждан Москвы и занялись работой, которая была совсем нелегкой. Но мы с гордостью можем представить завершенный объект, благодаря которому дорога к метро станет комфортнее», - рассказал Сергей Собянин студентам МГУ и жителям района.</text:p>
      <text:p text:style-name="Text_20_body">Пешеходный тоннель в длину составляет 191 м, его ширина равна от 6,5 до 12,9 м, высота равна 2,3 м. Пешеходный переход имеет четыре выхода по обеим сторонам Ломоносовского проспекта и проспекта Вернадского к жилому дому и к общественным объектам, например, к МГУ им. М.Ломоносова, Цирку на проспекте Вернадского, Торговому центру «Капитолий» и к вестибюлям станции метро «Университет».</text:p>
      <text:p text:style-name="Text_20_body">Пешеходным переходом будут пользоваться студенты и сотрудники МГУ, 3 тыс. учеников близлежащих школ и лицея, жители жилых кварталов Гагаринского района и района Раменки. Кроме всего прочего благодаря открытию пешеходного перехода будет изменен график работы светофоров, что позволит увеличить пропускную способность перекрестков на проспекте Вернадского. Рабочие вели строительные работы в сложнейших условиях, им необходимо было работать в условиях плотной застройки и постоянного потока автотранспорта.</text:p>
      <text:p text:style-name="Text_20_body">«Строители проложили 228 км различного рода подземных коммуникаций, это водопровод, канализацию, электрокабель, газопровод, теплосеть и сети связи. Для автолюбителей во время строительства была доступна временная схема проезда. На данный момент движение транспорта полностью восстановлено», - объяснил мэр Москвы Сергей Собянин.</text:p>
      <text:p text:style-name="Text_20_body"><text:line-break/></text:p>
      <text:p text:style-name="Text_20_body">Адрес страницы: <text:a xlink:type="simple" xlink:href="http://izmaylowo.mos.ru/presscenter/news/detail/3708976.html" office:name=""><text:span text:style-name="Definition">http://izmaylowo.mos.ru/presscenter/news/detail/370897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2T00:12:33Z</meta:creation-date>
    <dc:date>2024-10-02T00:12:33Z</dc:date>
  </office:meta>
</office:document-meta>
</file>