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брали-какой-кружок-хотят-для-детей-в-каждой-школе"/>Москвичи выбрали, какой кружок хотят для детей, в каждой школе<text:bookmark-end text:name="москвичи-выбрали-какой-кружок-хотят-для-детей-в-каждой-школе"/></text:h>
      <text:p text:style-name="First_20_paragraph">16.09.2016</text:p>
      <text:p text:style-name="Text_20_body">Кружки и секции для каждой московской школы выбрали более 187 тысяч пользователей интернет-портала «Активный гражданин».</text:p>
      <text:p text:style-name="Text_20_body">«На их выбор были представлены кружки технической, естественнонаучной, художественной, туристско-краеведческой, социально-педагогической, физкультурно-спортивной направленности, которые необходимо открыть в школах», - уточнили в пресс-службе проекта. Отмечается, что родители для детей в основном выбирали технические и спортивные кружки, бабушки и дедушки для внуков – туристические и педагогические секции, а сами школьники голосовали за технику и педагогику.</text:p>
      <text:p text:style-name="Text_20_body">Технические секции – роботехника, моделирование – оказались самым популярными в целом по городу – 19,5%. Художественные (музыка, пение, хореография) на втором месте – чуть более 16%. Естественные науки, включая информатику и астрономию, выбрали 15,97%. Туризм и природоведение интересует 13, 41%.</text:p>
      <text:p text:style-name="Text_20_body">А вот патриотическое воспитание, культурология, языкознание, основы психологии в сумме предпочли 11,47% граждан, примерно такая же ситуация по спортивным секциям. 10,68% сказали, что у них нет детей школьного возраста, и лишь половина процента проголосовали «против всех», то есть «ничего менять не нужно».</text:p>
      <text:p text:style-name="Text_20_body">Итоги голосования в разрезе каждой школы можно на сайте «Активный гражданин» ag.mos.ru. </text:p>
      <text:p text:style-name="Text_20_body"><text:line-break/></text:p>
      <text:p text:style-name="Text_20_body">Адрес страницы: <text:a xlink:type="simple" xlink:href="http://izmaylowo.mos.ru/presscenter/news/detail/3758092.html" office:name=""><text:span text:style-name="Definition">http://izmaylowo.mos.ru/presscenter/news/detail/375809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8:39:40Z</meta:creation-date>
    <dc:date>2023-07-11T08:39:40Z</dc:date>
  </office:meta>
</office:document-meta>
</file>