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ревья-и-кустарники-для-озеленения-дворов-выбрали-активные-граждане"/>Деревья и кустарники для озеленения дворов выбрали «Активные граждане»<text:bookmark-end text:name="деревья-и-кустарники-для-озеленения-дворов-выбрали-активные-граждане"/></text:h>
      <text:p text:style-name="First_20_paragraph">20.09.2016</text:p>
      <text:p text:style-name="Text_20_body">Пресс-служба проекта сообщает о завершении выбора на портале «Активный гражданин» деревьев и кустарников для озеленения дворов.</text:p>
      <text:p text:style-name="Text_20_body">В голосовании приняли участие 193 тыс. 308 активных граждан. Работы будут проводиться в рамках акции «Миллион деревьев».</text:p>
      <text:p text:style-name="Text_20_body">В числе наиболее популярных деревьев вошли ель, каштан, береза, дуб и черемуха. Также москвичи выбирали рябину, липу, яблоню, ясень, лиственницу, клен, тую.</text:p>
      <text:p text:style-name="Text_20_body">Самым любимым кустарником жителей столицы оказалась сирень.</text:p>
      <text:p text:style-name="Text_20_body">Украсить ею свои деревья решили почти 30% участников голосования. Также предлагались чубушник, который часто называют «садовым жасмином», кизильник. Четвертое место по популярности занял шиповник. В своих дворах жители Москвы хотели бы также высадить барбарис, калину, снежноягодник, дерен, пузыреплодник.  </text:p>
      <text:p text:style-name="Text_20_body"><text:line-break/></text:p>
      <text:p text:style-name="Text_20_body">Адрес страницы: <text:a xlink:type="simple" xlink:href="http://izmaylowo.mos.ru/presscenter/news/detail/3783702.html" office:name=""><text:span text:style-name="Definition">http://izmaylowo.mos.ru/presscenter/news/detail/3783702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8T06:31:04Z</meta:creation-date>
    <dc:date>2024-08-18T06:31:04Z</dc:date>
  </office:meta>
</office:document-meta>
</file>