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-конца-2017-года-в-столице-появится-17-новых-и-обновленных-спортивных-зон"/>До конца 2017 года в столице появится 17 новых и обновленных спортивных зон<text:bookmark-end text:name="до-конца-2017-года-в-столице-появится-17-новых-и-обновленных-спортивных-зон"/></text:h>
      <text:p text:style-name="First_20_paragraph">20.09.2016</text:p>
      <text:p text:style-name="Text_20_body">До конца 2017 года завершится строительство 17 спортивных объектов на территории Москвы.</text:p>
      <text:p text:style-name="Text_20_body">Сюда входят спорткомплексы, велодромы (по четыре штуки), а также ФОК с бассейном на улице Николая Старостина и еще один бассейн на Крылатской улице, сообщает глава Департамента строительства Андрей Бочкарев.</text:p>
      <text:p text:style-name="Text_20_body">- Также в следующем году будет построено пять футбольных полей с подогревом и сопутствующей инфраструктурой для детско-юношеских спортивных школ олимпийского резерв, - добавил он. В итоге такие поля появятся в каждом округе столицы. На территории Гребного канала появится котельная. Наконец, в начале 2017 года ожидается конец реконструкции важнейшего объекта – БСА «Лужники».</text:p>
      <text:p text:style-name="Text_20_body">В 2011-2015 годах в Москве появилось 54 новых спортобъектов, включая домашний стадион «Спартака» «Открытие Арена» и Ледовый дворец на территории «Парка легенд».</text:p>
      <text:p text:style-name="Text_20_body"><text:line-break/></text:p>
      <text:p text:style-name="Text_20_body">Адрес страницы: <text:a xlink:type="simple" xlink:href="http://izmaylowo.mos.ru/presscenter/news/detail/3784799.html" office:name=""><text:span text:style-name="Definition">http://izmaylowo.mos.ru/presscenter/news/detail/3784799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7T19:08:20Z</meta:creation-date>
    <dc:date>2024-08-17T19:08:20Z</dc:date>
  </office:meta>
</office:document-meta>
</file>