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чередной-участок-свх-в-москве-планируется-завершить-в-2018-году"/>Очередной участок СВХ в Москве планируется завершить в 2018 году<text:bookmark-end text:name="очередной-участок-свх-в-москве-планируется-завершить-в-2018-году"/></text:h>
      <text:p text:style-name="First_20_paragraph">10.10.2016</text:p>
      <text:p text:style-name="Text_20_body">Продолжается строительство участка Северо-Восточной хорды, которая свяжет в будущем трассу М11 с Дмитровским шоссе. Работы будут завершены в 2018 году. Об этом рассказал мэр Москвы Сергей Собянин, посетивший участок, где ведутся строительные работы.</text:p>
      <text:p text:style-name="Text_20_body">«Мы работаем над сложнейшим участком улично-дорожной сети столицы. Это будет соединение платной дороги на Санкт-Петербург и Дмитровки. Мы завершили работы на участке до ул. Фестивальной, а сейчас работаем на втором участке, состоящем из эстакад, путепроводов, тоннелей и моста. Мы хотим завершить работы в 2018 году», - прокомментировал Сергей Собянин.</text:p>
      <text:p text:style-name="Text_20_body">Северо-Восточная хорда протянется от платной дороги Москва Санкт-Петербург с западной стороны Октябрьской железной дороги, вдоль МЦК до новой развязки на МКАД на пересечении с магистралью Вешняки-Люберцы. С помощью трассы будут соединены крупнейшие автомобильные магистрали северо-восточной части города: Измайловское, Щелковское, Дмитровское, Алтуфьевское и Открытое шоссе. Протяженность хорды будет равна 26,6 км.</text:p>
      <text:p text:style-name="Text_20_body">Строящийся участок Северо-Восточной хорды от Фестивальной улицы до Дмитровского шоссе будет иметь протяженность 5 км. Здесь построят бессветофорную магистраль с 3-4 полосами движения в каждом направлении. Также здесь появятся: эстакада основного хода, левая и правая эстакады, 3 эстакады-съезда, железнодорожный путепровод и мост через реку Лихоборка. Специально для пешеходов построят подземный пешеходный переход, а в близлежащих домах окна будут заменены на шумозащитные. На данный момент ведется строительство дорожного полотна по земле и большинства искусственных сооружений. С помощью открытия данного участка будет соединена трасса М11 с Дмитровским шоссе, потоки автомобилей будут равномернее распределены, улучшится транспортная доступность северных районов Москвы.</text:p>
      <text:p text:style-name="Text_20_body">Как рассказали в пресс-службе мэра Москвы Сергея Собянина, Северо-Восточная хорда позволит обеспечить диагональную связь между севером, востоком и юго-востоком города, при этом снизит транспортную нагрузку на центр, ТТК, МКАД и вылетные магистрали.</text:p>
      <text:p text:style-name="Text_20_body"><text:line-break/></text:p>
      <text:p text:style-name="Text_20_body">Адрес страницы: <text:a xlink:type="simple" xlink:href="http://izmaylowo.mos.ru/presscenter/news/detail/3925965.html" office:name=""><text:span text:style-name="Definition">http://izmaylowo.mos.ru/presscenter/news/detail/3925965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13:54:13Z</meta:creation-date>
    <dc:date>2023-06-08T13:54:13Z</dc:date>
  </office:meta>
</office:document-meta>
</file>