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технопарк-отрадное-хороший-пример-частных-инвестиций-в-развитие-промышленности"/>Собянин: Технопарк «Отрадное» – хороший пример частных инвестиций в развитие промышленности<text:bookmark-end text:name="собянин-технопарк-отрадное-хороший-пример-частных-инвестиций-в-развитие-промышленности"/></text:h>
      <text:p text:style-name="First_20_paragraph">14.10.2016</text:p>
      <text:p text:style-name="Text_20_body">Новый производственный корпус технопарка «Отрадное» и многоуровневый паркинг для его сотрудников открыл мэр Москвы Сергей Собянин.</text:p>
      <text:p text:style-name="Text_20_body">«Несмотря на различные разговоры о сокращении промышленности, мы продолжаем вводить производственные и технологические корпуса. За последние 6 лет в Москве появилось больше 100 промышленных объектов и производственных площадей, общая площадь которых составила более 700 тыс. кв. м. На сегодняшний день в стадии строительства находятся еще полмиллиона. Новый корпус технопарка «Отрадное» стал хорошим примером развития производственной площади», - заявил Сергей Собянин.</text:p>
      <text:p text:style-name="Text_20_body">Он уточнил, что инвесторы заинтересовались в расширении промышленных площадей технопарка.</text:p>
      <text:p text:style-name="Text_20_body">«Я так понимаю, что инвесторы хотят построить еще один корпус рядом с существующим. А это более тысячи новых рабочих мест, которые будут высокотехнологичными и хорошо оплачиваемыми», - пояснил Сергей Собянин.</text:p>
      <text:p text:style-name="Text_20_body">Корпус занимает площадь 33, 5 тыс. кв. м. Многоуровневый паркинг рассчитан на 602 машиноместа, имеет площадь 21,1 тыс. кв. м. Открытые объекты увеличили площадь технопарка почти в три раза – до 80 тыс. кв. км. Благодаря введению в эксплуатацию, в технопарке появилась развитая инфраструктура общего пользования, к примеру, серверная, конгресс-холл, спортивный зал, также здесь размещены несколько новых компаний, арендующих помещения.</text:p>
      <text:p text:style-name="Text_20_body">Проект финансировался, в том числе и за средства, которые высвободились в результате получения технопарком налоговых льгот. 11 августа 2015 г. технопарку был присвоен соответствующий статус, который позволил получить льготы по уплате налогов и арендной плате за землю.</text:p>
      <text:p text:style-name="Text_20_body">Технопарк находится на земельном участке, площадь которого равна 3,5 га, он размещен на северо-востоке Москвы. Основными резидентами являются две компании: ABBYY и ООО «МГК «Световые технологии», первая из них разрабатывает технологии в области интеллектуальной обработки информации и лингвистики, а вторая является производителем ламп и осветительного оборудования.</text:p>
      <text:p text:style-name="Text_20_body">На данный момент в Москве функционируют 26 технопарков, общее число резидентов – больше 1,3 тыс. С помощью открытия технопарков, в городе появилось более 31,5 тыс. рабочих мест. А за 5 лет объем инвестиций, которые вкладывают в развитие производственных площадок составил 58, 6 млрд руб.</text:p>
      <text:p text:style-name="Text_20_body"><text:line-break/></text:p>
      <text:p text:style-name="Text_20_body">Адрес страницы: <text:a xlink:type="simple" xlink:href="http://izmaylowo.mos.ru/presscenter/news/detail/3959045.html" office:name=""><text:span text:style-name="Definition">http://izmaylowo.mos.ru/presscenter/news/detail/395904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02:43:12Z</meta:creation-date>
    <dc:date>2024-08-18T02:43:12Z</dc:date>
  </office:meta>
</office:document-meta>
</file>