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ящийся-парк-остров-мечты-планируется-как-конкурент-евродиснейленда"/>Строящийся парк «Остров мечты» планируется как конкурент Евродиснейленда<text:bookmark-end text:name="строящийся-парк-остров-мечты-планируется-как-конкурент-евродиснейленда"/></text:h>
      <text:p text:style-name="First_20_paragraph">17.10.2016</text:p>
      <text:p text:style-name="Text_20_body">Аттракционы в амбициозном парке развлечений «Остров мечты» в Москве будут установлены в начале 2017 года, сообщил АГН «Москва» заммэра по вопросам градостроительной политики и строительства Марат Хуснуллин.</text:p>
      <text:p text:style-name="Text_20_body">- Никогда еще в Москве не было такого парка для детей, парка мирового уровня, и это прекрасно, что теперь такой проект у нас будет воплощен - дети должны иметь возможность интересно отдыхать. Парк полностью вписывается и в наш мегапроект по развитию прибрежных территорий Москвы-реки, и в проект реновации заброшенных промзон, - отметил он.</text:p>
      <text:p text:style-name="Text_20_body">Всего к февралю-марту 2017 года будет смонтировано свыше 5 тонн металлоконструкций. В ближайшее же время будет формироваться рельеф для ландшафтного парка и тематических площадок.</text:p>
      <text:p text:style-name="Text_20_body">- Оснований говорить о сдвигах сроков реализации данного проекта нет - инвестор ГК «Регионы» планирует завершить строительство парка, как и планировалось, в 2018 г. Все обязательства инвестор выполняет, работы идут в соответствии с графиком, в круглосуточном режиме, - подчеркнул М. Хуснуллин.</text:p>
      <text:p text:style-name="Text_20_body">По его словам, проект станет притягательной точкой, в том числе для иностранных туристов, и его можно будет сравнить с Евродиснейлендом. Строительство ведется на деньги инвестора, ожидается, что «Остров мечты» будет целиком готов к 2018 году.</text:p>
      <text:p text:style-name="Text_20_body"><text:line-break/></text:p>
      <text:p text:style-name="Text_20_body">Адрес страницы: <text:a xlink:type="simple" xlink:href="http://izmaylowo.mos.ru/presscenter/news/detail/3978540.html" office:name=""><text:span text:style-name="Definition">http://izmaylowo.mos.ru/presscenter/news/detail/397854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8:07:03Z</meta:creation-date>
    <dc:date>2023-06-18T08:07:03Z</dc:date>
  </office:meta>
</office:document-meta>
</file>