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тформы-мцк-лихоборы-свяжут-с-дмитровским-шоссе-прямой-дорогой"/>Платформы МЦК «Лихоборы» свяжут с Дмитровским шоссе прямой дорогой<text:bookmark-end text:name="платформы-мцк-лихоборы-свяжут-с-дмитровским-шоссе-прямой-дорогой"/></text:h>
      <text:p text:style-name="First_20_paragraph">18.10.2016</text:p>
      <text:p text:style-name="Text_20_body">Между Дмитровским шоссе и платформой МЦК «Лихоборы» будет построена трасса для возможности прямой транспортной связи этих двух объектов, сообщает заммэра по вопросам градостроительной политики и строительства Марат Хуснуллин.</text:p>
      <text:p text:style-name="Text_20_body"><text:span text:style-name="T1">-</text:span> Мы реконструируем существующую автодорогу от Дмитровского шоссе до «Лихоборов». Со временем, когда будет подготовлен проект панировки, здесь появится прямая дорога, - пояснил он РИА Недвижимость. В итоге на станции появится транспортно-пересадочный узел.</text:p>
      <text:p text:style-name="Text_20_body">Движение по Московскому центральному кольцу запустили 10 сентября, и за месяц оно перевезло 6 млн пассажиров. Самыми популярными у них стали станции, связанные с метро. Так, пассажиропоток станции «Лужники» составил 470 тыс. человек, «Балтийской» - 443 тыс. человек, «Владыкино» - 437 тыс., «Кутузовской» - 419 тыс., «Шоссе Энтузиастов» - 383 тыс., «Измайлово» - 352 тыс. Здесь работают все городские проездные и соцкарты.</text:p>
      <text:p text:style-name="Text_20_body"><text:line-break/></text:p>
      <text:p text:style-name="Text_20_body">Адрес страницы: <text:a xlink:type="simple" xlink:href="http://izmaylowo.mos.ru/presscenter/news/detail/3987468.html" office:name=""><text:span text:style-name="Definition">http://izmaylowo.mos.ru/presscenter/news/detail/398746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47:49Z</meta:creation-date>
    <dc:date>2023-05-30T21:47:49Z</dc:date>
  </office:meta>
</office:document-meta>
</file>