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-последние-6-лет-в-москве-в-границах-старых-промзон-построен-451-объект-недвижимости"/>За последние 6 лет в Москве в границах старых промзон построен 451 объект недвижимости<text:bookmark-end text:name="за-последние-6-лет-в-москве-в-границах-старых-промзон-построен-451-объект-недвижимости"/></text:h>
      <text:p text:style-name="First_20_paragraph">21.10.2016</text:p>
      <text:p text:style-name="Text_20_body">По плану Правительства Москвы, реновация старых промышленных зон должна быть ускорена. Об этом рассказал мэр Москвы Сергей Собянин, посетив строящийся многофункциональный жилой комплекс «Савеловский Сити».</text:p>
      <text:p text:style-name="Text_20_body">«У нас продолжается программа активной реновации старых промзон, заброшенных территорий, которые мы называем депрессивными. На их месте создаются крупные комплексы, включающие не только жилье, но и рабочие места, офисы и социальные объекты. В самое ближайшее время начнется реализация проектов комплексной застройки, она состоится с помощью нового федерального закона о комплексном развитии промзон, согласно которому существует возможность изъятия территорий под комплексное развитие у тех владельцев, которые не пользуются этими территориями строго по назначению. Мы за несколько лет будем ускорят реновацию таких зон», - объяснил Сергей Собянин.</text:p>
      <text:p text:style-name="Text_20_body">По словам мэра Москвы, около 20% новой городской недвижимости будет возводиться на территориях, которые занимают на данный момент старые промзоны. Всего за последние 6 лет был построен 451 объект недвижимости на таких территориях. Как рассказали в пресс-службе мэра Москвы Сергея Собянина, промышленные зоны занимают 18,8 га территории столицы.</text:p>
      <text:p text:style-name="Text_20_body">В свою очередь, комплекс «Савеловский Сити» строится в реорганизуемой промышленной зоне «Огородный проезд» в Бутырском районе, комплекс имеет площадь 310 тыс. кв. м. Рядом располагаются станции метро «Дмитровская» и «Савеловская», в 920 м находится Третьей транспортное кольцо, 4,5 км – Садовое кольцо и в 16 км – МКАД.</text:p>
      <text:p text:style-name="Text_20_body">В составе комплекса два 20-этажных здания бизнес-центра и четыре жилых корпуса, трое из которых (башни, имеющие высоту 47 этажей) будут объединены стилобатом, там разместят торговый центр с продуктовым супермаркетом и магазинами.</text:p>
      <text:p text:style-name="Text_20_body">Строительство ЖК «Савеловский Сити» началось в 2012 г. Ориентировочный срок завершения работ 2016 г.-2018 г. В 2014 г. построили 2 офисные башни, высотой 20 этажей и с подземным паркингом, а также открытой автостоянкой. Позднее в составе комплекса появились еще две башни по 47 этажей. В столибате предусмотрен паркинг, детский сад, мед. Учреждение, фитнес-центр, магазины, рестораны и другие объекты услуг.</text:p>
      <text:p text:style-name="Text_20_body"><text:line-break/></text:p>
      <text:p text:style-name="Text_20_body">Адрес страницы: <text:a xlink:type="simple" xlink:href="http://izmaylowo.mos.ru/presscenter/news/detail/4010139.html" office:name=""><text:span text:style-name="Definition">http://izmaylowo.mos.ru/presscenter/news/detail/401013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5T00:49:00Z</meta:creation-date>
    <dc:date>2024-10-25T00:49:00Z</dc:date>
  </office:meta>
</office:document-meta>
</file>