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2018-году-планируют-запустить-линию-метро-от-авиамоторной-до-некрасовки"/>В 2018 году планируют запустить линию метро от «Авиамоторной» до Некрасовки<text:bookmark-end text:name="в-2018-году-планируют-запустить-линию-метро-от-авиамоторной-до-некрасовки"/></text:h>
      <text:p text:style-name="First_20_paragraph">24.10.2016</text:p>
      <text:p text:style-name="Text_20_body">Линию московского метрополитена от «Авиамоторной» до южного района Некрасовка запустят в 2018 году, длина Кожуховской линии составит более 17 км.</text:p>
      <text:p text:style-name="Text_20_body">Строить линию метрополитена будут не менее 10 тысяч человек, об этом рассказал заместитель мэра по вопросам градостроительной политики и строительства Марат Хуснуллин.</text:p>
      <text:p text:style-name="Text_20_body">В составе Кожуховской линии значатся станции: Авиамоторная», «Нижегородская улица», «Стахановская улица», «Окская улица», «Юго-восточная», «Косино», «Салтыковская улица», «Лухмановская» и «Некрасовка». С платформы «Косино» можно будет перейти на «Лермонтовский проспект» идущей параллельно Таганско-Краснопресненской линии.</text:p>
      <text:p text:style-name="Text_20_body">Строительство тоннеля с двумя путями от «Некрасовки» до «Косино» планируется провести в ноябре-декабре. Как рассказал Марат Хуснуллин, такую технологию ранее нигде не применяли.</text:p>
      <text:p text:style-name="Text_20_body"><text:line-break/></text:p>
      <text:p text:style-name="Text_20_body">Адрес страницы: <text:a xlink:type="simple" xlink:href="http://izmaylowo.mos.ru/presscenter/news/detail/4032282.html" office:name=""><text:span text:style-name="Definition">http://izmaylowo.mos.ru/presscenter/news/detail/403228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8T01:46:50Z</meta:creation-date>
    <dc:date>2024-08-18T01:46:50Z</dc:date>
  </office:meta>
</office:document-meta>
</file>