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обянин-на-стадионе-лужники-сформирован-натуральный-газон-с-подогревом"/>Собянин: На стадионе «Лужники» сформирован натуральный газон с подогревом<text:bookmark-end text:name="собянин-на-стадионе-лужники-сформирован-натуральный-газон-с-подогревом"/></text:h>
      <text:p text:style-name="First_20_paragraph">28.10.2016</text:p>
      <text:p text:style-name="Text_20_body">На стадионе «Лужники» появился натуральный газон с подогревом, который отвечает самым высоким мировым стандартам. Об этом рассказал мэр Москвы Сергей Собянин, посетивший стадион «Лужники».</text:p>
      <text:p text:style-name="Text_20_body">«Практически завершились общестроительные работы на самом центрально стадионе «Лужники». У нас большое событие, ведь здесь появилась зеленая трава на основном футбольном поле. Это лишь внешняя видимость той огромной работы, которая была проведена строителями. Для того чтобы здесь появился такой газон, было необходимо проложить 35 км сетей под этим полем, поэтому газон является сложнейшим инженерным сооружением. В России еще ни разу не создавались поля такого рода, даже в Европе их всего несколько штук», - рассказал Сергей Собянин.</text:p>
      <text:p text:style-name="Text_20_body">Согласно требованиям ФИФА, футбольное поле для игры должно быть гладким и ровным. Оно должно быть покрыто натуральным или синтетическим травяным газоном и всегда выглядеть идеально. Для натурального газона должна быть оборудована эффективная система полива для орошения в засушливую погоду. В таких местах с холодным климатом, как Москва, игровое футбольное поле должно быть оборудовано подземной системой подогрева, чтобы предотвратить замерзание при экстремально низких температурах.</text:p>
      <text:p text:style-name="Text_20_body">Кроме всего прочего хорошее футбольное поле выделяет эффективная система подземного и поверхностного дренажа, благодаря которой можно легко играть в дождь и отводить воду с поля даже во время ливней.</text:p>
      <text:p text:style-name="Text_20_body">Засев натурального газона происходил в августе нынешнего года, всего было засеяно 410 кг семян, рассчитывая 50 гр на 1 кв. м. Натуральный газон появился в «Лужниках» уже в сентябре. После того, как трава выросла до 3 см, газон прошили специальной синтетической нитью, которая обеспечила поддержку корневой системы растений.</text:p>
      <text:p text:style-name="Text_20_body">Для того чтобы газон продолжал расти даже при холодной температуре было решено подключить систему обогрева, с помощью неё поддерживается температура в +15 градусов.</text:p>
      <text:p text:style-name="Text_20_body">Как рассказал мэр Москвы Сергей Собянин, с опережением графика идут работы на Большой спортивной арене «Лужники», она будет готова в конце 2016 года. Именно на этой арене пройдут важнейшие игры чемпионата мира по футболу 2018 года – матч открытия, один из полуфиналов и финал мундиаля.</text:p>
      <text:p text:style-name="Text_20_body"><text:line-break/></text:p>
      <text:p text:style-name="Text_20_body">Адрес страницы: <text:a xlink:type="simple" xlink:href="http://izmaylowo.mos.ru/presscenter/news/detail/4065373.html" office:name=""><text:span text:style-name="Definition">http://izmaylowo.mos.ru/presscenter/news/detail/4065373.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6-01T22:43:41Z</meta:creation-date>
    <dc:date>2024-06-01T22:43:41Z</dc:date>
  </office:meta>
</office:document-meta>
</file>