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одимая-модернизация-позволит-круглосуточно-перевозить-пассажиров-московского-метро"/>Проводимая модернизация позволит круглосуточно перевозить пассажиров московского метро<text:bookmark-end text:name="проводимая-модернизация-позволит-круглосуточно-перевозить-пассажиров-московского-метро"/></text:h>
      <text:p text:style-name="First_20_paragraph">01.11.2016</text:p>
      <text:p text:style-name="Text_20_body">С 31 декабря 2016 г. по 1 января 2017 г. столичный метрополитен будет работать всю новогоднюю ночь, это впервые за всё время работы. Об этом рассказал на заседании президиума правительства столицы мэр Москвы Сергей Собянин.</text:p>
      <text:p text:style-name="Text_20_body">«Мы думали над тем, чтобы сделать работу метрополитена круглосуточной в отдельно отведенные дни и приняли решение, что в 2017 году метрополитен города будет работать круглосуточно на Новый год и в День города, в 2018-м году в дни проведения важных матчей чемпионата мира по футболу. Мы уверены в возможностях столичного метрополитена, поскольку улучшили работу вентиляции и повысили надежность путевой инфраструктуры, а также поработали над надежностью электрических систем», - рассказал Сергей Собянин.</text:p>
      <text:p text:style-name="Text_20_body">Как отметил мэр Москвы Сергей Собянин, в 2010 году начата была программа модернизации инфраструктуры и подвижного состава Московского метрополитена. За эти годы городом было закуплено более 1,6 тысяч новых вагонов, на треть обновился вагонный парк метрополитена. Заменили 70% или 494 км эксплуатационной длины путей метро, реконструировали 195 вентиляционных шахт, это позволило на 30% увеличить приток воздуха. Именно благодаря этому нововведению удалось спланировать круглосуточную работу метро.</text:p>
      <text:p text:style-name="Text_20_body">По словам руководителя Департамента транспорта и развития дорожно-транспортной инфраструктуры Москвы Максима Ликсутова, движение поездов в новогоднюю ночь планируется осуществлять с интервалом в 15 минут.</text:p>
      <text:p text:style-name="Text_20_body">«Согласно вашему поручению в новогоднюю ночь с 31 декабря на 1 января, в день города мы готовы работать круглосуточно, интервал движения поездов Московского метрополитена будет равен 15-ти минутам. Этот интервал касается периода с 00:30 до 5:30, после планируется движение с интервалом 2,5 минут в обычные дни и 90 секунд в часы пик», - уточнил Максим Ликсутов.</text:p>
      <text:p text:style-name="Text_20_body">Режим работы общественного транспорта был продлен в новогоднюю ночь прошлого года. В прошлом году Московский метрополитен работал в новогоднюю ночь до 2:00, наземный городской общественный транспорт до 3:00, а популярные маршруты пригородных железнодорожных поездов до 1:30.</text:p>
      <text:p text:style-name="Text_20_body"><text:line-break/></text:p>
      <text:p text:style-name="Text_20_body">Адрес страницы: <text:a xlink:type="simple" xlink:href="http://izmaylowo.mos.ru/presscenter/news/detail/4094412.html" office:name=""><text:span text:style-name="Definition">http://izmaylowo.mos.ru/presscenter/news/detail/409441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3:25:41Z</meta:creation-date>
    <dc:date>2023-06-06T13:25:41Z</dc:date>
  </office:meta>
</office:document-meta>
</file>