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формы-позволили-сформировать-в-москве-самый-молодой-автобусный-парк-в-европе"/>Реформы позволили сформировать в Москве самый молодой автобусный парк в Европе<text:bookmark-end text:name="реформы-позволили-сформировать-в-москве-самый-молодой-автобусный-парк-в-европе"/></text:h>
      <text:p text:style-name="First_20_paragraph">01.11.2016</text:p>
      <text:p text:style-name="Text_20_body">Заместитель мэра Москвы, руководитель Департамента транспорта и развития дорожно-транспортной инфраструктуры города Максим Ликсутов рассказал на заседании президиума правительства столицы о том, что Московский автобусный парк состоит из автобусов, которым не больше четырех лет.</text:p>
      <text:p text:style-name="Text_20_body">«До наземной реформы, которая проводилась в этом году, автобусы не соответствовали требованиям безопасности и экологическим нормам. Средний возраст транспорта равнялся около девяти лет. Согласно данным статистики автобусы частных перевозчиков мелькали в дорожно-транспортных происшествия в два с половиной раза больше, чем автобусы городского перевозчика. Благодаря реформе наземного транспорта у нас на данный момент самый молодой автобусный парк в Европе. В Москве сейчас нет ни одного автобуса старше четырех лет на внутригородских маршрутах», - заявил Максим Ликсутов.</text:p>
      <text:p text:style-name="Text_20_body">По словам заммэра, коммерческие автобусы в столице занимаются ежедневной перевозкой около 930 тыс. человек.</text:p>
      <text:p text:style-name="Text_20_body">«С помощью наземной реформы количество мест для пассажиров в наземном городском транспорте увеличилось на 30%. Если посчитать пассажиропоток на сегодня, то он составляет почти 930 тыс. пассажиров каждые сутки, пользоваться льготами на проезд могут 20 млн пассажиров, ранее они не могли пользоваться льготами в общественном наземном транспорте», - пояснил Максим Ликсутов.</text:p>
      <text:p text:style-name="Text_20_body">Он также рассказал, что благодаря возможности оплачивать проезд любыми городскими билетами горожане смогли сэкономить от 30% до 50% стоимости проезда.</text:p>
      <text:p text:style-name="Text_20_body">«Судя по результатам независимого опроса университета МАДИ, положительную оценку реформе наземного транспорта дали больше 70% горожан. Мы планируем и в дальнейшем совершенствовать систему работы наземного транспорта нового формата», - сказал Максим Ликсутов.</text:p>
      <text:p text:style-name="Text_20_body">Заммэра уточнил, что общее количество экономически-активных пассажиров на всех видах наземного общественного транспорта увеличилось почти на 5 млн , в этом есть доля введения новейшей реформы, которая обрела популярность и признание у жителей Москвы.</text:p>
      <text:p text:style-name="Text_20_body"><text:line-break/></text:p>
      <text:p text:style-name="Text_20_body">Адрес страницы: <text:a xlink:type="simple" xlink:href="http://izmaylowo.mos.ru/presscenter/news/detail/4095286.html" office:name=""><text:span text:style-name="Definition">http://izmaylowo.mos.ru/presscenter/news/detail/409528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7T21:33:35Z</meta:creation-date>
    <dc:date>2024-08-17T21:33:35Z</dc:date>
  </office:meta>
</office:document-meta>
</file>