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озобновленные-экскурсии-по-мцк-доступны-для-жителей-района-измайлово"/>Возобновленные экскурсии по МЦК доступны для жителей района Измайлово<text:bookmark-end text:name="возобновленные-экскурсии-по-мцк-доступны-для-жителей-района-измайлово"/></text:h>
      <text:p text:style-name="First_20_paragraph">07.11.2016</text:p>
      <text:p text:style-name="Text_20_body">Официальный портал мэра и правительства Москвы сообщает о возвращении бесплатных экскурсий на Московское центральное кольцо (МЦК). Экскурсии будут проводиться до конца года.</text:p>
      <text:p text:style-name="Text_20_body">В материале приводятся слова заместителя мэра Москвы, руководителя Департамента транспорта и развития дорожно-транспортной инфраструктуры Максима Ликсутова.</text:p>
      <text:p text:style-name="Text_20_body">Максим Ликсутов сообщает об улучшении программы экскурсии, проведенной совместно с Музеем Москвы.</text:p>
      <text:p text:style-name="Text_20_body">Экскурсии будут начинаться в 11.00 и в 14.00 на станции МЦК «Деловой центр». Они будут проводиться ежедневно. Каждый участник получит радиогид, позволяющий лучше слышать информацию экскурсовода.</text:p>
      <text:p text:style-name="Text_20_body">Экскурсии проводились сразу после запуска кольца в сентябре 2016 г. Во время путешествия по МЦК, в рамках экскурсии, жителям района Измайлово расскажут об истории строительства МЦК и о значимых памятниках, которые видят пассажиры из окон электропоездов «Ласточка».</text:p>
      <text:p text:style-name="Text_20_body"><text:line-break/></text:p>
      <text:p text:style-name="Text_20_body">Адрес страницы: <text:a xlink:type="simple" xlink:href="http://izmaylowo.mos.ru/presscenter/news/detail/4139930.html" office:name=""><text:span text:style-name="Definition">http://izmaylowo.mos.ru/presscenter/news/detail/4139930.html</text:span></text:a></text:p>
      <text:p text:style-name="Text_20_body"><text:a xlink:type="simple" xlink:href="http://izmaylowo.mos.ru" office:name=""><text:span text:style-name="Definition">Управа района Измайл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06T06:15:56Z</meta:creation-date>
    <dc:date>2023-07-06T06:15:56Z</dc:date>
  </office:meta>
</office:document-meta>
</file>