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лась-последняя-станция-мцк-панфиловская"/>Открылась последняя станция МЦК «Панфиловская»<text:bookmark-end text:name="открылась-последняя-станция-мцк-панфиловская"/></text:h>
      <text:p text:style-name="First_20_paragraph">08.11.2016</text:p>
      <text:p text:style-name="Text_20_body">Сегодня открылась последняя 31-я платформа Московского центрального кольца «Панфиловская». Она находится недалеко от «поселка художников» Сокол в пешей доступности от станции метро «Октябрьское поле». Теперь МЦК запущено в работу целиком.</text:p>
      <text:p text:style-name="Text_20_body">Пассажирское движение на новом кольце запущено 10 сентября 2016 г. С шести транспортно-пересадочных узлов при стануиях можно перейти на платформы радиальных направлений железной дороги, в частности, на Ярославское, Казанское, Савеловское, Белорусское направления. С 14 ТПУ МЦК доступна пересадка на станции метро, с каждого - на наземный городской транспорт.</text:p>
      <text:p text:style-name="Text_20_body">Интервал движения электропоездов «Ласточка» по кольцк в час пик составляет шесть минут, во внепиковое время - около 12 минут.</text:p>
      <text:p text:style-name="Text_20_body"><text:line-break/></text:p>
      <text:p text:style-name="Text_20_body">Адрес страницы: <text:a xlink:type="simple" xlink:href="http://izmaylowo.mos.ru/presscenter/news/detail/4148119.html" office:name=""><text:span text:style-name="Definition">http://izmaylowo.mos.ru/presscenter/news/detail/414811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9T20:56:15Z</meta:creation-date>
    <dc:date>2024-07-29T20:56:15Z</dc:date>
  </office:meta>
</office:document-meta>
</file>