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ьзователям-портала-активный-гражданин-из-измайлово-предлагается-оценить-пилотный-проект-музыка-в-метро"/>Пользователям портала «Активный гражданин» из Измайлово предлагается оценить пилотный проект «Музыка в метро»<text:bookmark-end text:name="пользователям-портала-активный-гражданин-из-измайлово-предлагается-оценить-пилотный-проект-музыка-в-метро"/></text:h>
      <text:p text:style-name="First_20_paragraph">09.11.2016</text:p>
      <text:p text:style-name="Text_20_body">На портале «Активный гражданин» жителям Измайлово предлагается оценить пилотный проект «Музыка в метро».</text:p>
      <text:p text:style-name="Text_20_body">Проект «Музыка в метро» стартовал этим летом. В рамках реализации проекта уличным музыкантам предоставлялась уникальная возможность представить свои произведения публике. В рамках проекта в подземке столицы были специально организованы площадки для выступлений. Они были открыты на станциях «Маяковская», «Курская» и «Выставочная». Музыканты получили право выступать, пользоваться любыми инструментами. Пилотный проект стартовал полгода назад и за этот срок музыканты дали порядка тысячи концертов. Продолжаться ли проекту предлагается выбрать жителям столицы на портале «Активный гражданин».</text:p>
      <text:p text:style-name="Text_20_body">Участникам голосования предстоит выбрать такие варианты, как «Мне нравится! Проект можно и нужно продолжать», «Организовано хорошо, но есть над чем работать (укажите)», «Мне не нравится. Считаю, что музыкантам не место в метро», «Затрудняюсь поставить оценку».</text:p>
      <text:p text:style-name="Text_20_body">Также на портале будет определяться необходимость увеличения числа площадок для таких выступлений.</text:p>
      <text:p text:style-name="Text_20_body"><text:line-break/></text:p>
      <text:p text:style-name="Text_20_body">Адрес страницы: <text:a xlink:type="simple" xlink:href="http://izmaylowo.mos.ru/presscenter/news/detail/4157184.html" office:name=""><text:span text:style-name="Definition">http://izmaylowo.mos.ru/presscenter/news/detail/4157184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11:14:49Z</meta:creation-date>
    <dc:date>2024-08-18T11:14:49Z</dc:date>
  </office:meta>
</office:document-meta>
</file>