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измайлове-три-трамвая-после-ремонта-путей-вернулись-на-прежние-маршруты"/>В Измайлове три трамвая после ремонта путей вернулись на прежние маршруты<text:bookmark-end text:name="в-измайлове-три-трамвая-после-ремонта-путей-вернулись-на-прежние-маршруты"/></text:h>
      <text:p text:style-name="First_20_paragraph">15.11.2016</text:p>
      <text:p text:style-name="Text_20_body">Трамваи №11, 34 и 34к снова после ремонта путей в Измайлове начали курсировать с 14 ноября по своим прежним маршрутам, сообщает портал mos.ru.</text:p>
      <text:p text:style-name="Text_20_body">Напомним, что трамвай №11 ходит от остановки «Останкино» до «16-я Парковая улица», №34 идет по маршруту «16-й Парковая улица» – «Новогиреево», а № 34к движется от остановки «16-я Парковая улица» до ст. метро «Семёновская».</text:p>
      <text:p text:style-name="Text_20_body">Изменяется временно расписание маршрутов №11 и 34. №11 будет отправляться: от остановки «Останкино» в 22:31 (с прохождением ст. метро «Семёновская» в 23:00, а ст. метро «Партизанская» – в 23:19); от остановки «16-я Парковая улица» – в 23:36 (с прохождением ст. метро «Семёновская» в 00:01). Трамвай №34 от остановки «Новогиреево» будет отходить в 22:23 (с прохождением ст. метро «Семёновская» в 23:03 и ст. метро «Партизанская» – в 23:10), а от «16-й Парковой улицы» – в 23:22.</text:p>
      <text:p text:style-name="Text_20_body">Восстановлена также работа автобуса №257, который курсирует до ст. метро «Первомайская», а временный маршрут троллейбуса №22к отменяется.</text:p>
      <text:p text:style-name="Text_20_body"><text:line-break/></text:p>
      <text:p text:style-name="Text_20_body">Адрес страницы: <text:a xlink:type="simple" xlink:href="http://izmaylowo.mos.ru/presscenter/news/detail/4201239.html" office:name=""><text:span text:style-name="Definition">http://izmaylowo.mos.ru/presscenter/news/detail/4201239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3T21:38:17Z</meta:creation-date>
    <dc:date>2023-05-13T21:38:17Z</dc:date>
  </office:meta>
</office:document-meta>
</file>