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ти-600-тыс-кв-метров-жилья-построят-в-новом-микрорайоне-в-районе-филевского-парка-в-москве"/>Почти 600 тыс кв метров жилья построят в новом микрорайоне в районе Филевского парка в Москве<text:bookmark-end text:name="почти-600-тыс-кв-метров-жилья-построят-в-новом-микрорайоне-в-районе-филевского-парка-в-москве"/></text:h>
      <text:p text:style-name="First_20_paragraph">15.11.2016</text:p>
      <text:p text:style-name="Text_20_body">Проект планировки будущих жилых кварталов на месте промышленной зоны на берегу Москвы-реки в районе Филевского парка утвердили власти Москвы. Об этом решении на заседании президиума правительства столицы рассказал мэр Москвы Сергей Собянин.</text:p>
      <text:p text:style-name="Text_20_body">По словам мэра Москвы, территория у Филевского парка на западе города, являющаяся депрессивной, в скором времени превратится в новый жилой микрорайон.</text:p>
      <text:p text:style-name="Text_20_body">«Что касается проекта планировки реорганизации промышленных зон, то он расположен в Филевском районе. Я так понимаю, что кроме строительства жилого района, в проекте предусмотрено создание большой рекреационной зоны, которая будет находиться на берегу Москва-реки. Появится новая благоустроенная набережная», - отметил Сергей Собянин.</text:p>
      <text:p text:style-name="Text_20_body">Строительство нового микрорайона планируется начать на месте заброшенных территорий бывшего завода железобетонных изделий и труб, который находится вдоль берега Москвы-реки, между проектируемым проездом №153 (Новофилевский проезд), проектируемым проездом №312 (ул. Большая Филевская) и проектируемым проездом №2017. В рамках строительства нового жилого квартала, который займет территорию общей площадью почти 660 тыс. кв. м, будет расчищена территория в 32, 13 га. Многоквартирные дома площадью 592,25 тыс. кв. м разместятся здесь. Предусмотрено строительство двух школ на 1,1 тыс. и 650 мест, также четырех детских садов на 750 мест. Для жителей откроется поликлиника на 250 посещений в смену, а также подстанция скорой помощи, которая работала здесь ранее. Как сообщил мэр Москвы Сергей Собянин, на этой территории будет построен большой торговый комплекс с многоуровневым паркингом на 750 машиномест.</text:p>
      <text:p text:style-name="Text_20_body">Благодаря новому жилому микрорайону 13,5 тыс. жителей получат комфортные условия для жизни, а 2 тыс. человек получат рабочие места. Проект одобрили на публичных слушаниях. Реализация проекта планируется с привлечением средств частных инвесторов. С помощью городского бюджета построят мост и часть жилья, которое будет выделено очередникам, в их число войдут инвалиды, ветераны, многодетные семьи. Будет реконструирована подстанция скорой помощи.</text:p>
      <text:p text:style-name="Text_20_body"><text:line-break/></text:p>
      <text:p text:style-name="Text_20_body">Адрес страницы: <text:a xlink:type="simple" xlink:href="http://izmaylowo.mos.ru/presscenter/news/detail/4201792.html" office:name=""><text:span text:style-name="Definition">http://izmaylowo.mos.ru/presscenter/news/detail/420179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7T07:35:23Z</meta:creation-date>
    <dc:date>2024-01-17T07:35:23Z</dc:date>
  </office:meta>
</office:document-meta>
</file>