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цк-поступил-первый-поезд-собранный-специально-для-него"/>На МЦК поступил первый поезд, собранный специально для него<text:bookmark-end text:name="на-мцк-поступил-первый-поезд-собранный-специально-для-него"/></text:h>
      <text:p text:style-name="First_20_paragraph">01.12.2016</text:p>
      <text:p text:style-name="Text_20_body">В парк поездов МЦК добавилась скоростная «Ласточка», собранная изначально именно для этой магистрали. Предыдущие брались с линий «Аэроэкспресса».</text:p>
      <text:p text:style-name="Text_20_body">Помимо ускоренного движения, этот вид отличается просторными салонами с двумя рядами сидений по бокам и широкими поручнями, как в метро. Для велосипедов приспособлены стройки, не дающие им упасть или отъехать в сторону.</text:p>
      <text:p text:style-name="Text_20_body">К Новому году на МЦК поступит еще восемь заводских «Ласточек», а за 2017 год они должны составить весь парк кольца. Их движение осуществляется с интервалом 12 минут в обычное время и 3-5 в часы пик. Проезд по всему кольцу составляет около 71 минуты.</text:p>
      <text:p text:style-name="Text_20_body"><text:line-break/></text:p>
      <text:p text:style-name="Text_20_body">Адрес страницы: <text:a xlink:type="simple" xlink:href="http://izmaylowo.mos.ru/presscenter/news/detail/4334571.html" office:name=""><text:span text:style-name="Definition">http://izmaylowo.mos.ru/presscenter/news/detail/433457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13:14:36Z</meta:creation-date>
    <dc:date>2024-05-09T13:14:36Z</dc:date>
  </office:meta>
</office:document-meta>
</file>