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ый-интернет-мцк-включили-в-общую-сеть-транспортного-wi-fi"/>Бесплатный интернет МЦК включили в общую сеть транспортного Wi-Fi<text:bookmark-end text:name="бесплатный-интернет-мцк-включили-в-общую-сеть-транспортного-wi-fi"/></text:h>
      <text:p text:style-name="First_20_paragraph">07.12.2016</text:p>
      <text:p text:style-name="Text_20_body">С сегодняшнего дня, 7 декабря, в единое бесплатное интернет-пространство «Московский транспорт» вошла сеть Wi-Fi в поездах Московского центрального кольца (МЦК).</text:p>
      <text:p text:style-name="Text_20_body">Теперь пассажиры, пройдя идентификацию один раз либо на метро, либо на МЦК, либо в наземном транспорте, могут пользоваться MT_FREE. Как цитирует <text:a xlink:type="simple" xlink:href="https://www.mos.ru/news/item/18669073" office:name=""><text:span text:style-name="Definition">официальный сайт мэра и Правительства Москвы</text:span></text:a> слова первого заместителя начальника Московского метрополитена по стратегическому развитию и клиентской работе Романа Латыпова, к Wi-Fi в поездах МЦК, с момента запуска движения по кольцу, было совершено свыше одного миллиона подключений.</text:p>
      <text:p text:style-name="Text_20_body">Таким образом, в Москве создана крупнейшая в Европе единая зона доступа к беспроводному интернету. Планируется, что до конца года в нее войдут пригородные электрички.</text:p>
      <text:p text:style-name="Text_20_body"><text:line-break/></text:p>
      <text:p text:style-name="Text_20_body">Адрес страницы: <text:a xlink:type="simple" xlink:href="http://izmaylowo.mos.ru/presscenter/news/detail/4380628.html" office:name=""><text:span text:style-name="Definition">http://izmaylowo.mos.ru/presscenter/news/detail/438062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7T15:07:35Z</meta:creation-date>
    <dc:date>2024-08-17T15:07:35Z</dc:date>
  </office:meta>
</office:document-meta>
</file>