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выберут-программу-фестиваля-приемных-семей"/>«Активные граждане» выберут программу фестиваля приемных семей<text:bookmark-end text:name="активные-граждане-выберут-программу-фестиваля-приемных-семей"/></text:h>
      <text:p text:style-name="First_20_paragraph">13.12.2016</text:p>
      <text:p text:style-name="Text_20_body">В парке «Сокольники» властями города готовится фестиваль приемных и опекунских семей, уже второй. Учесть недостатки первого и создать новую позитивную программу предлагается его будущим участникам и гостям при помощи голосования на интернет-портале «Активный гражданин».</text:p>
      <text:p text:style-name="Text_20_body">Среди возможных мероприятий предложены: высадка деревьев, лекции для приемных родителей, анимация, подвижные игры, проезд на велосипедах, концерт творческих коллективов, прогулка на теплоходе. Можно написать и свой уникальный вариант.</text:p>
      <text:p text:style-name="Text_20_body">Также предлагается выбрать еще и удобный месяц для фестиваля: с мая по сентябрь. Цель мероприятия - формирование позитивного имиджа приемных семей, а также информирование о возможностях устройства в семью детей-сирот и оставшихся без попечения родителей.</text:p>
      <text:p text:style-name="Text_20_body"><text:line-break/></text:p>
      <text:p text:style-name="Text_20_body">Адрес страницы: <text:a xlink:type="simple" xlink:href="http://izmaylowo.mos.ru/presscenter/news/detail/4428587.html" office:name=""><text:span text:style-name="Definition">http://izmaylowo.mos.ru/presscenter/news/detail/4428587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5:32:42Z</meta:creation-date>
    <dc:date>2023-05-31T05:32:42Z</dc:date>
  </office:meta>
</office:document-meta>
</file>