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ник-из-измайлова-стал-чемпионом-россии"/>Лучник из Измайлова стал чемпионом России<text:bookmark-end text:name="лучник-из-измайлова-стал-чемпионом-россии"/></text:h>
      <text:p text:style-name="First_20_paragraph">10.02.2021</text:p>
      <text:p text:style-name="Text_20_body"><text:line-break/>Спортсмен из района Измайлово Алексей Витковский завоевал золотую медаль чемпионата России по стрельбе из лука. Соревнования проходили в Орле.</text:p>
      <text:p text:style-name="Text_20_body">Алексею Витковскому 14 лет, более трёх лет он занимается стрельбой из лука. В копилке юного спортсмена внушительная коллекция наград, но чемпионом страны юноша стал впервые. Борьба за золото была для Алексея непростой – все его соперники были значительно старше и опытнее. Тем не менее, в финале соревнований он обыграл своего взрослого противника со счётом 6:2.</text:p>
      <text:p text:style-name="Text_20_body">— Занимаюсь стрельбой из лука больше трёх лет, — рассказывает Алексей, — очень нравится. В этот спорт попал случайно — просто стало интересно, решил походить месяц, да так и остался в клубе.</text:p>
      <text:p text:style-name="Text_20_body">Несмотря на спортивные успехи, становиться профессиональным стрелком Алексей не планирует. Сейчас юноша определяется с выбором будущей профессии.</text:p>
      <text:p text:style-name="Text_20_body"><text:line-break/></text:p>
      <text:p text:style-name="Text_20_body">Адрес страницы: <text:a xlink:type="simple" xlink:href="http://izmaylowo.mos.ru/presscenter/news/detail/9705220.html" office:name=""><text:span text:style-name="Definition">http://izmaylowo.mos.ru/presscenter/news/detail/970522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0T23:05:11Z</meta:creation-date>
    <dc:date>2023-07-30T23:05:11Z</dc:date>
  </office:meta>
</office:document-meta>
</file>