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фриканская-чума-свиней"/>Африканская чума свиней<text:bookmark-end text:name="африканская-чума-свиней"/></text:h>
      <text:p text:style-name="First_20_paragraph">28.03.2023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social-sphere/useful-information/detail/11493263.html" office:name=""><text:span text:style-name="Definition">http://izmaylowo.mos.ru/social-sphere/useful-information/detail/1149326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0:50:35Z</meta:creation-date>
    <dc:date>2023-09-19T20:50:35Z</dc:date>
  </office:meta>
</office:document-meta>
</file>