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болезнь-бруцеллез"/>Болезнь Бруцеллез<text:bookmark-end text:name="болезнь-бруцеллез"/></text:h>
      <text:p text:style-name="First_20_paragraph">29.03.2023</text:p>
      <text:p text:style-name="Text_20_body"><text:line-break/></text:p>
      <text:list text:style-name="L1">
</text:list>
      <text:p text:style-name="First_20_paragraph"><text:line-break/></text:p>
      <text:p text:style-name="Text_20_body">Адрес страницы: <text:a xlink:type="simple" xlink:href="http://izmaylowo.mos.ru/social-sphere/useful-information/detail/11494630.html" office:name=""><text:span text:style-name="Definition">http://izmaylowo.mos.ru/social-sphere/useful-information/detail/1149463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0:50:25Z</meta:creation-date>
    <dc:date>2023-09-19T20:50:25Z</dc:date>
  </office:meta>
</office:document-meta>
</file>