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владельцам-животных-по-профилактике-контагиозной-плевропневмонии-крупного-рогатого-скота"/>ПАМЯТКА ВЛАДЕЛЬЦАМ ЖИВОТНЫХ ПО ПРОФИЛАКТИКЕ КОНТАГИОЗНОЙ ПЛЕВРОПНЕВМОНИИ КРУПНОГО РОГАТОГО СКОТА<text:bookmark-end text:name="памятка-владельцам-животных-по-профилактике-контагиозной-плевропневмонии-крупного-рогатого-скота"/></text:h>
      <text:p text:style-name="First_20_paragraph">29.03.2023</text:p>
      <text:p text:style-name="Text_20_body">Контагиозная плевропневмония крупного рогатого скота (далее КПП КРС) - высококонтагиозная болезнь, характеризующаяся при остром течении лихорадкой, анорексией, респираторными признаками (одышка, учащенное поверхностное дыхание, кашель, истечения из носа), а при хроническом течении – односторонними пневмониями, плевритами, с последующим образованием анемических некрозов и секвестров в легких, отеками брюшной стенки, нижнего края шеи и конечностей, скоплением большого количества экссудата в грудной полости. Возможно бессимптомное течение болезни.</text:p>
      <text:p text:style-name="Text_20_body"><text:line-break/></text:p>
      <text:p text:style-name="Text_20_body">Адрес страницы: <text:a xlink:type="simple" xlink:href="http://izmaylowo.mos.ru/social-sphere/useful-information/detail/11494642.html" office:name=""><text:span text:style-name="Definition">http://izmaylowo.mos.ru/social-sphere/useful-information/detail/1149464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0:50:23Z</meta:creation-date>
    <dc:date>2023-09-19T20:50:23Z</dc:date>
  </office:meta>
</office:document-meta>
</file>