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я-2023-г.-предлагается-доставить-животных-для-бесплатной-вакцинации-против-бешенства-на-прививочный-пункт-по-адресу-7-парковая-ул.-д.15-к.3-гбу-жилищник"/>20 мая 2023 г. предлагается доставить животных для бесплатной вакцинации против бешенства на прививочный пункт по адресу: 7 Парковая ул., д.15, к.3 (ГБУ Жилищник)<text:bookmark-end text:name="мая-2023-г.-предлагается-доставить-животных-для-бесплатной-вакцинации-против-бешенства-на-прививочный-пункт-по-адресу-7-парковая-ул.-д.15-к.3-гбу-жилищник"/></text:h>
      <text:p text:style-name="First_20_paragraph">24.04.2023</text:p>
      <text:p text:style-name="Text_20_body">20 мая 2023 г. предлагается доставить животных для бесплатной вакцинации против бешенства на прививочный пункт по адресу: 7 Парковая ул., д.15, к.3 (ГБУ Жилищник)</text:p>
      <text:p text:style-name="Text_20_body">с 11-00 до 14-00 часов</text:p>
      <text:p text:style-name="Text_20_body">Государственная ветеринарная служба Восточного и Юго-Восточного АО</text:p>
      <text:p text:style-name="Text_20_body"><text:span text:style-name="T1">тел.: 8-(499)-164-78-84</text:span></text:p>
      <text:p text:style-name="Text_20_body"><text:line-break/></text:p>
      <text:p text:style-name="Text_20_body">Адрес страницы: <text:a xlink:type="simple" xlink:href="http://izmaylowo.mos.ru/social-sphere/useful-information/detail/11548581.html" office:name=""><text:span text:style-name="Definition">http://izmaylowo.mos.ru/social-sphere/useful-information/detail/11548581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0:50:18Z</meta:creation-date>
    <dc:date>2023-09-19T20:50:18Z</dc:date>
  </office:meta>
</office:document-meta>
</file>