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я-по-борьбе-с-болезнями-животных-восточного-и-юговосточного-административных-округов-города-москвы-гбу-мосветобъединение-сообщает"/>Станция по борьбе с болезнями животных Восточного и ЮгоВосточного административных округов города Москвы ГБУ «Мосветобъединение» сообщает<text:bookmark-end text:name="станция-по-борьбе-с-болезнями-животных-восточного-и-юговосточного-административных-округов-города-москвы-гбу-мосветобъединение-сообщает"/></text:h>
      <text:p text:style-name="First_20_paragraph">21.11.2023</text:p>
      <text:p text:style-name="Text_20_body">В соответствии с пунктом 18 Ветеринарных правил осуществления профилактических, диагностических, лечебных, ограничительных и иных мероприятий, установления и отмены карантина и иных ограничений, направленных на предотвращение распространения и ликвидацию очагов бешенства, утвержденных Приказом Минсельхоза России от 25.11.2020 г. № 705, Станция по борьбе с болезнями животных Восточного и Юго­Восточного административных округов города Москвы ГБУ «Мосветобъединение» сообщает.</text:p>
      <text:p text:style-name="Text_20_body">08.11.2023 г. в Городскую ветеринарную лабораторию был доставлен труп кота, принадлежащей гр. Гирько Д.В., проживающего по адресу: г. Москва, Измайловский проезд, д.9, корп.2 для исследования на бешенство.</text:p>
      <text:p text:style-name="Text_20_body"><text:line-break/>О результатах лабораторного исследования будет сообщено дополнительно.</text:p>
      <text:p text:style-name="Text_20_body"><text:line-break/></text:p>
      <text:p text:style-name="Text_20_body">Адрес страницы: <text:a xlink:type="simple" xlink:href="http://izmaylowo.mos.ru/social-sphere/useful-information/detail/11994487.html" office:name=""><text:span text:style-name="Definition">http://izmaylowo.mos.ru/social-sphere/useful-information/detail/1199448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5T13:28:03Z</meta:creation-date>
    <dc:date>2024-08-25T13:28:03Z</dc:date>
  </office:meta>
</office:document-meta>
</file>