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-г.-в-городскую-ветеринарную-лабораторию-был-доставлен-труп-кота"/>08.11.202З г. в Городскую ветеринарную лабораторию был доставлен труп кота<text:bookmark-end text:name="з-г.-в-городскую-ветеринарную-лабораторию-был-доставлен-труп-кота"/></text:h>
      <text:p text:style-name="First_20_paragraph">18.12.2023</text:p>
      <text:p text:style-name="Text_20_body"><text:span text:style-name="T1">08.11.202З г. в Городскую ветеринарную лабораторию был доставлен труп кота, принадлежащий гр. Гирько Д.В., проживающего по адресу: г. Москва, Измайловский проезд, д,9, корп.2 для исследования на бешенство. Государственная ветеринарная служба Восточного и Юго-Восточного АО информирует, что по результату биопробы от 11 декабря 202З г. № 49760 диагноз бешенство не установлен. </text:span></text:p>
      <text:p text:style-name="Text_20_body"><text:line-break/></text:p>
      <text:p text:style-name="Text_20_body">Адрес страницы: <text:a xlink:type="simple" xlink:href="http://izmaylowo.mos.ru/social-sphere/useful-information/detail/12057334.html" office:name=""><text:span text:style-name="Definition">http://izmaylowo.mos.ru/social-sphere/useful-information/detail/1205733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07:53:55Z</meta:creation-date>
    <dc:date>2025-02-24T07:53:55Z</dc:date>
  </office:meta>
</office:document-meta>
</file>