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мках-недели-борьбы-со-спидом-и-информирования-о-венерических-заболеваниях-приуроченной-к-всемирному-дню-борьбы-со-спидом-которая-проходит-с-25-по-29-ноября-2024-года"/>В рамках недели борьбы со СПИДом и информирования о венерических заболеваниях, приуроченной к Всемирному дню борьбы со СПИДом, которая проходит с 25 по 29 ноября 2024 года<text:bookmark-end text:name="в-рамках-недели-борьбы-со-спидом-и-информирования-о-венерических-заболеваниях-приуроченной-к-всемирному-дню-борьбы-со-спидом-которая-проходит-с-25-по-29-ноября-2024-года"/></text:h>
      <text:p text:style-name="First_20_paragraph">25.11.2024</text:p>
      <text:p text:style-name="Text_20_body"><text:line-break/></text:p>
      <text:p text:style-name="Text_20_body">Адрес страницы: <text:a xlink:type="simple" xlink:href="http://izmaylowo.mos.ru/social-sphere/useful-information/detail/12682551.html" office:name=""><text:span text:style-name="Definition">http://izmaylowo.mos.ru/social-sphere/useful-information/detail/1268255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5T08:26:20Z</meta:creation-date>
    <dc:date>2024-11-25T08:26:20Z</dc:date>
  </office:meta>
</office:document-meta>
</file>