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ерьте-внесены-ли-годы-службы-в-армии-в-ваш-лицевой-счет"/>Проверьте, внесены ли годы службы в армии в ваш лицевой счет<text:bookmark-end text:name="проверьте-внесены-ли-годы-службы-в-армии-в-ваш-лицевой-счет"/></text:h>
      <text:p text:style-name="First_20_paragraph">21.04.2025</text:p>
      <text:p text:style-name="Text_20_body"><text:span text:style-name="T1">ОСФР по г. Москве и Московской области информирует:</text:span></text:p>
      <text:p text:style-name="Text_20_body">В настоящее время проводится работа по дополнению (уточнению) индивидуальных лицевых счетов мужчин, 1966-1971 годов рождения, (не являющихся получателями пенсии) сведениями о периодах прохождения военной службы по призыву, военной службы, а также другой приравненной к ней службы (в органах МВД, Государственной противопожарной службе, органах уголовно-исполнительной системы и проч.).</text:p>
      <text:p text:style-name="Text_20_body"><text:span text:style-name="T2">От наличия и полноты сведений, содержащихся на индивидуальном лицевом счете, зависит размер будущей пенсии и сроки ее назначения.</text:span></text:p>
      <text:p text:style-name="Text_20_body"><text:span text:style-name="T3">В случае если на Вашем индивидуальном лицевом счете</text:span> отсутствуют сведения о периодах прохождения службы или период указан некорректно, например:</text:p>
      <text:p text:style-name="Text_20_body">- Вы проходили военную службу по призыву, а в индивидуальном лицевом счете этот период указан как период службы и другой, приравненной к ней службы <text:span text:style-name="T3">(кроме военной службы по призыву)</text:span>, или наоборот;</text:p>
      <text:p text:style-name="Text_20_body">- Срок прохождения службы отличается от срока, указанного в военном билете, трудовой книжке и др.</text:p>
      <text:p text:style-name="Text_20_body"><text:span text:style-name="T3">Следует подать заявление о корректировке сведений ИЛС</text:span>, обратившись в любую клиентскую службу ОСФР по г. Москве и Московской области, либо посредством Единого портала государственных услуг.</text:p>
      <text:p text:style-name="Text_20_body">К заявлению прикладывается документ, подтверждающий период службы (военный билет, трудовая книжка и др.).</text:p>
      <text:p text:style-name="Text_20_body">В случае подачи заявления в электронном виде, посредством Единого портала государственных услуг, потребуется представление подлинника правоустанавливающего документа.</text:p>
      <text:p text:style-name="Text_20_body">Для этого в течение 3-х рабочих дней с момента получения уведомления о предоставлении подлинника документа необходимо обратиться в любую клиентскую службу ОСФР по г. Москве и Московской области и представить указанный в уведомлении документ.</text:p>
      <text:p text:style-name="Text_20_body">Если остались вопросы, вы всегда можете обратиться к специалистам Отделения СФР по Москве и Московской области, позвонив в единый контакт-центр взаимодействия с гражданами по тел. 8-800-100-00-01 (звонок бесплатный), а также получить информацию, подписавшись на наши страницы в социальных сетях:</text:p>
      <text:p text:style-name="Text_20_body">ВК <text:a xlink:type="simple" xlink:href="https://vk.com/sfr.moskva.i.moskovskaya.oblast" office:name=""><text:span text:style-name="Definition"><text:span text:style-name="T3">https://vk.com/sfr.moskva.i.moskovskaya.oblast</text:span></text:span></text:a></text:p>
      <text:p text:style-name="Text_20_body">ОК <text:a xlink:type="simple" xlink:href="https://ok.ru/sfr.msk.i.moskobl" office:name=""><text:span text:style-name="Definition"><text:span text:style-name="T3">https://ok.ru/sfr.msk.i.moskobl</text:span></text:span></text:a></text:p>
      <text:p text:style-name="Text_20_body">ТГ <text:a xlink:type="simple" xlink:href="https://t.me/sfr_moskva_i_moskovskayaoblast" office:name=""><text:span text:style-name="Definition"><text:span text:style-name="T3">https://t.me/sfr_moskva_i_moskovskayaoblast</text:span></text:span></text:a></text:p>
      <text:p text:style-name="Text_20_body"><text:line-break/></text:p>
      <text:p text:style-name="Text_20_body">Адрес страницы: <text:a xlink:type="simple" xlink:href="http://izmaylowo.mos.ru/social-sphere/useful-information/detail/12925563.html" office:name=""><text:span text:style-name="Definition">http://izmaylowo.mos.ru/social-sphere/useful-information/detail/1292556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1T10:05:55Z</meta:creation-date>
    <dc:date>2025-04-21T10:05:55Z</dc:date>
  </office:meta>
</office:document-meta>
</file>