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ьную-социальную-выплату-от-отделения-сфр-по-москве-и-московской-области-получают-99-тысяч-медицинских-работников"/>Специальную социальную выплату от Отделения СФР по Москве и Московской области получают 99 тысяч медицинских работников<text:bookmark-end text:name="специальную-социальную-выплату-от-отделения-сфр-по-москве-и-московской-области-получают-99-тысяч-медицинских-работников"/></text:h>
      <text:p text:style-name="First_20_paragraph">15.05.2025</text:p>
      <text:p text:style-name="Text_20_body">Специальную социальную выплату от Отделения СФР по Москве и Московской области получают 99 тысяч медицинских работников<text:line-break/>12 мая свой профессиональный праздник отмечают медицинские сестры. Для отдельных категорий медицинских работников, в том числе медсестер, с января 2023 года действует дополнительная мера государственной поддержки. С начала 2025 года Отделение СФР по Москве и Московской области назначило специальную социальную выплату 99 571 медицинскому работнику. На эти цели было направлено 3,6 миллиарда рублей.<text:line-break/>Специальная ежемесячная выплата положена медработникам центральных районных, районных и участковых больниц, а также занятым на станциях и в отделениях скорой помощи.<text:line-break/>Размер выплаты составляет от 4,5 до 50 тысяч рублей и зависит от категории медицинского специалиста, численности жителей населенного пункта и вида медорганизации.<text:line-break/>Так, у врачей районных и участковых больниц, поликлиник и других учреждений первичного звена, расположенных в населенных пунктах, где живет меньше 50 000 человек, максимальный размер выплат – 50 тысяч рублей, у среднего медицинского персонала – до 30 тысяч рублей. Для врачей, работающих в населенных пунктах с численностью от 50 до 100 тысяч человек, максимальный размер социальной выплаты составляет 29 тысяч рублей, а для среднего медицинского персонала – 13 тысяч рублей. С населением более 100 тысяч врачи получают дополнительно от 14,5 до 18,5 тысяч рублей, средний медперсонал – от 6,5 до 8 тысяч рублей. Врачам скорой медицинской помощи положено 11,5 тысяч рублей, а фельдшерам, медсестрам и младшему медперсоналу – от 4,5 до 7 тысяч рублей.<text:line-break/>Для получения меры соцподдержки медработникам не нужно обращаться в Отделение Соцфонда. Выплату назначат автоматически на основании данных, полученных от медицинских организаций. В электронных реестрах уже содержится информация о работнике и размере выплаты. В течение десяти рабочих дней со дня получения таких сведений региональное Отделение СФР перечисляет денежные средства на счета медработников. Уведомление о начислении выплаты поступает получателю в личный кабинет на портале госуслуг.<text:line-break/>На сегодняшний день Отделение СФР по Москве и Московской области направляет средства на специальные ежемесячные выплаты медицинским работникам 280 медучреждений региона.<text:line-break/>Важно отметить, что специальная социальная выплата учитывается в совокупном доходе семьи при определении права на другие меры соцподдержки. При этом выплата не входит в расчет среднего заработка при предоставлении работнику ежегодного оплачиваемого отпуска и не учитывается при исчислении пособия по временной нетрудоспособности, не облагается подоходным налогом и не подлежит удержанию по исполнительным листам, так как относится к категории социальных.<text:line-break/>Если остались вопросы, всегда можно обратиться в единый контакт-центр взаимодействия с гражданами по тел. 8 (800) 100-00-01 (звонок бесплатный), а также получить информацию, подписавшись на наши страницы в социальных сетях:<text:line-break/>ВК  <text:a xlink:type="simple" xlink:href="https://vk.com/sfr.moskva.i.moskovskaya.oblast" office:name=""><text:span text:style-name="Definition">https://vk.com/sfr.moskva.i.moskovskaya.oblast</text:span></text:a><text:line-break/>ОК  <text:a xlink:type="simple" xlink:href="https://ok.ru/sfr.msk.i.moskobl" office:name=""><text:span text:style-name="Definition">https://ok.ru/sfr.msk.i.moskobl</text:span></text:a><text:line-break/>ТГ  <text:a xlink:type="simple" xlink:href="https://t.me/sfr_moskva_i_moskovskayaoblast" office:name=""><text:span text:style-name="Definition">https://t.me/sfr_moskva_i_moskovskayaoblast</text:span></text:a><text:line-break/></text:p>
      <text:p text:style-name="Text_20_body"><text:line-break/></text:p>
      <text:p text:style-name="Text_20_body">Адрес страницы: <text:a xlink:type="simple" xlink:href="http://izmaylowo.mos.ru/social-sphere/useful-information/detail/12968004.html" office:name=""><text:span text:style-name="Definition">http://izmaylowo.mos.ru/social-sphere/useful-information/detail/1296800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5T07:51:34Z</meta:creation-date>
    <dc:date>2025-05-15T07:51:34Z</dc:date>
  </office:meta>
</office:document-meta>
</file>