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тформа-местопамяти.рф"/>Платформа "МЕСТОПАМЯТИ.РФ"<text:bookmark-end text:name="платформа-местопамяти.рф"/></text:h>
      <text:p text:style-name="First_20_paragraph">14.04.2021</text:p>
      <text:p text:style-name="Text_20_body">В 2016 году Российским военно-историческим обществом создан социальный патриотический интерактивный портал <text:a xlink:type="simple" xlink:href="https://xn--80ajknckhoje6l.xn--h1aaridg8g.xn--p1ai/objects/map?region_id=77" office:name=""><text:span text:style-name="Definition">"Место памяти"</text:span></text:a>.</text:p>
      <text:p text:style-name="Text_20_body">Суть проекта – личное участие каждого гражданина в сохранении истории страны. Его возможности позволяют объединить усилия россиян по созданию народной карты объектов военно-исторического наследия (памятников, постаментов, мемориалов, захоронений и др.), предоставив удобную форму для общественного мониторинга их состояния.</text:p>
      <text:p text:style-name="Text_20_body">Все желающие могут обозначить на интерактивной карте в режиме онлайн информацию о воинских захоронениях, памятниках защитникам Отечества и иных мемориальных объектах военной истории России, не являющихся объектами культурного наследия. <text:a xlink:type="simple" xlink:href="https://mr-olekminskij.sakha.gov.ru/uploads/ckfinder/userfiles/june2020/files/111197-374466-374472.pdf" office:name=""><text:span text:style-name="Definition">Инструкция по размещению прилагается.</text:span></text:a></text:p>
      <text:p text:style-name="Text_20_body"><text:line-break/></text:p>
      <text:p text:style-name="Text_20_body">Адрес страницы: <text:a xlink:type="simple" xlink:href="http://izmaylowo.mos.ru/the-great-victory-70-years/76-let-velikoy-pobedy/detail/9870028.html" office:name=""><text:span text:style-name="Definition">http://izmaylowo.mos.ru/the-great-victory-70-years/76-let-velikoy-pobedy/detail/9870028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1:03:36Z</meta:creation-date>
    <dc:date>2023-09-19T21:03:36Z</dc:date>
  </office:meta>
</office:document-meta>
</file>