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уем-вас-о-размещении-информации-о-реализации-объекта-гаражного-назначения-2692-машино-места-на-инвестиционном-портале-города-москвы-www.investmoscow.ru-и-единой-электронной-торговой-площадке-www.roseltorg.ru"/>Информируем Вас о размещении информации о реализации объекта гаражного назначения – 2692 машино-места на «Инвестиционном портале города Москвы» www.investmoscow.ru и «Единой электронной торговой площадке» www.roseltorg.ru<text:bookmark-end text:name="информируем-вас-о-размещении-информации-о-реализации-объекта-гаражного-назначения-2692-машино-места-на-инвестиционном-портале-города-москвы-www.investmoscow.ru-и-единой-электронной-торговой-площадке-www.roseltorg.ru"/></text:h>
      <text:p text:style-name="First_20_paragraph">27.07.2020</text:p>
      <text:p text:style-name="Text_20_body"><text:span text:style-name="T1">Уважаемые жители района Измайлово!!!</text:span></text:p>
      <text:p text:style-name="Text_20_body"><text:span text:style-name="T1">Информируем Вас о размещении информации о реализации объекта гаражного назначения – 2692 машино-места на «Инвестиционном портале города Москвы»</text:span> <text:a xlink:type="simple" xlink:href="http://www.investmoscow.ru/" office:name=""><text:span text:style-name="Definition"><text:span text:style-name="T1">www.investmoscow.ru</text:span></text:span></text:a> <text:span text:style-name="T1">и «Единой электронной торговой площадке»</text:span> <text:span text:style-name="T2">www.roseltorg.ru</text:span></text:p>
      <text:p text:style-name="Text_20_body"><text:span text:style-name="T1">На реализацию выставлен объект гаражного назначения площадью 105 438,5 кв.м. (2692 машино-места), расположенный по адресу: ул. 1-я Измайловского Зверинца, д.8.</text:span></text:p>
      <text:p text:style-name="Text_20_body"><text:span text:style-name="T1">Обращаем Ваше внимание, что реализация будет производиться в </text:span><text:span text:style-name="T2">форме аукциона</text:span><text:span text:style-name="T1">, согласно постановлению Правительства от 28.06.2016 г. № 371-ПП «Об утверждении Единых требований к проведению торгов по продаже имущества, принадлежащего на праве собственности городу Москве, торгов на право заключения договоров аренды и иных договоров, предусматривающих переход прав в отношении имущества, принадлежащего на праве собственности городу Москве».</text:span></text:p>
      <text:p text:style-name="Text_20_body"><text:span text:style-name="T3">Начало приема заявок – 27.07.2020 г.</text:span></text:p>
      <text:p text:style-name="Text_20_body"><text:span text:style-name="T3">Со всей необходимой информацией, по процедуре реализации, Вы можете ознакомиться на сайте</text:span> <text:span text:style-name="T1">«Единой электронной торговой площадки»</text:span> <text:span text:style-name="T2">www.roseltorg.ru</text:span></text:p>
      <text:p text:style-name="Text_20_body"><text:span text:style-name="T1">Организатор проведения аукциона</text:span></text:p>
      <text:p text:style-name="Text_20_body"><text:span text:style-name="T1">ГБУ «Жилищник района Измайлово»</text:span></text:p>
      <text:p text:style-name="Text_20_body"><text:span text:style-name="T1">8-499-780-38-58</text:span></text:p>
      <text:p text:style-name="Text_20_body"><text:bookmark text:name="id__GoBack"/> <text:span text:style-name="T1">(договорной отдел)</text:span></text:p>
      <text:p text:style-name="Text_20_body"><text:line-break/></text:p>
      <text:p text:style-name="Text_20_body">Адрес страницы: <text:a xlink:type="simple" xlink:href="http://izmaylowo.mos.ru/the-realization-of-the-objects-of-the-garage/detail/9058692.html" office:name=""><text:span text:style-name="Definition">http://izmaylowo.mos.ru/the-realization-of-the-objects-of-the-garage/detail/905869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11:57:23Z</meta:creation-date>
    <dc:date>2023-06-29T11:57:23Z</dc:date>
  </office:meta>
</office:document-meta>
</file>