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-и-м-а-н-и-е-владельцев-животных"/>В Н И М А Н И Е владельцев животных!!!<text:bookmark-end text:name="в-н-и-м-а-н-и-е-владельцев-животных"/></text:h>
      <text:p text:style-name="First_20_paragraph">16.03.2024</text:p>
      <text:p text:style-name="Text_20_body">16 апреля 2024 г. предлагается доставить животных для бесплатной вакцинации против бешенства на прививочный пункт по адресу: ул. Верхняя Первомайская, д.23а</text:p>
      <text:p text:style-name="Text_20_body">(ГБУ Жилищник)</text:p>
      <text:p text:style-name="Text_20_body">с 17-00 до 19-00 часов</text:p>
      <text:p text:style-name="Text_20_body">Государственная ветеринарная служба Восточного и Юго-Восточного АО</text:p>
      <text:p text:style-name="Text_20_body"><text:span text:style-name="T1">тел.: 8-(499)-164-78-84, 8-(499)-164-05-64</text:span></text:p>
      <text:p text:style-name="Text_20_body"><text:line-break/></text:p>
      <text:p text:style-name="Text_20_body">Адрес страницы: <text:a xlink:type="simple" xlink:href="http://izmaylowo.mos.ru/the-state-veterinary-service/detail/12247712.html" office:name=""><text:span text:style-name="Definition">http://izmaylowo.mos.ru/the-state-veterinary-service/detail/1224771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20:29:51Z</meta:creation-date>
    <dc:date>2024-08-15T20:29:51Z</dc:date>
  </office:meta>
</office:document-meta>
</file>