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</style:style>
  </office:automatic-styles>
  <office:body>
    <office:text>
      <text:h text:style-name="Heading_20_3" text:outline-level="3"><text:bookmark-start text:name="чума-мелких-жвачных"/>ЧУМА МЕЛКИХ ЖВАЧНЫХ<text:bookmark-end text:name="чума-мелких-жвачных"/></text:h>
      <text:p text:style-name="First_20_paragraph">29.07.2024</text:p>
      <text:p text:style-name="Text_20_body"><text:line-break/></text:p>
      <text:list text:style-name="L1">
</text:list>
      <text:p text:style-name="First_20_paragraph"><text:line-break/></text:p>
      <text:p text:style-name="Text_20_body">Адрес страницы: <text:a xlink:type="simple" xlink:href="http://izmaylowo.mos.ru/the-state-veterinary-service/detail/12497199.html" office:name=""><text:span text:style-name="Definition">http://izmaylowo.mos.ru/the-state-veterinary-service/detail/12497199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03T15:48:18Z</meta:creation-date>
    <dc:date>2024-09-03T15:48:18Z</dc:date>
  </office:meta>
</office:document-meta>
</file>