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африканская-чума-свиней"/>Африканская чума свиней<text:bookmark-end text:name="африканская-чума-свиней"/></text:h>
      <text:p text:style-name="First_20_paragraph">29.07.2024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izmaylowo.mos.ru/the-state-veterinary-service/detail/12497375.html" office:name=""><text:span text:style-name="Definition">http://izmaylowo.mos.ru/the-state-veterinary-service/detail/1249737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06:23:45Z</meta:creation-date>
    <dc:date>2024-08-15T06:23:45Z</dc:date>
  </office:meta>
</office:document-meta>
</file>