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лужба-по-контракту"/>Служба по контракту<text:bookmark-end text:name="служба-по-контракту"/></text:h>
      <text:p text:style-name="First_20_paragraph">09.08.2021</text:p>
      <text:p text:style-name="Text_20_body"><text:line-break/></text:p>
      <text:p text:style-name="Text_20_body">Адрес страницы: <text:a xlink:type="simple" xlink:href="http://izmaylowo.mos.ru/your-safety/detail/10165944.html" office:name=""><text:span text:style-name="Definition">http://izmaylowo.mos.ru/your-safety/detail/1016594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3:51Z</meta:creation-date>
    <dc:date>2023-09-19T21:23:51Z</dc:date>
  </office:meta>
</office:document-meta>
</file>