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вонят-под-видом-сотрудника-банка-или-сотрудника-полиции-только-мошенники"/>ЗВОНЯТ ПОД ВИДОМ СОТРУДНИКА БАНКА ИЛИ СОТРУДНИКА ПОЛИЦИИ ТОЛЬКО МОШЕННИКИ<text:bookmark-end text:name="звонят-под-видом-сотрудника-банка-или-сотрудника-полиции-только-мошенники"/></text:h>
      <text:p text:style-name="First_20_paragraph">23.03.2023</text:p>
      <text:p text:style-name="Text_20_body"><text:line-break/></text:p>
      <text:p text:style-name="Text_20_body">Адрес страницы: <text:a xlink:type="simple" xlink:href="http://izmaylowo.mos.ru/your-safety/detail/11484548.html" office:name=""><text:span text:style-name="Definition">http://izmaylowo.mos.ru/your-safety/detail/1148454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08:56Z</meta:creation-date>
    <dc:date>2023-09-19T21:08:56Z</dc:date>
  </office:meta>
</office:document-meta>
</file>