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внимание-изменение-распорядка-приема-организаций-в-объединенном-военном-комиссариате-района-измайлово"/>Внимание! Изменение распорядка приема организаций в объединенном военном комиссариате района Измайлово<text:bookmark-end text:name="внимание-изменение-распорядка-приема-организаций-в-объединенном-военном-комиссариате-района-измайлово"/></text:h>
      <text:p text:style-name="First_20_paragraph">03.10.2023</text:p>
      <text:p text:style-name="P1">Прием организаций происходит ежедневно с <text:span text:style-name="T1">понедельника по пятницу с 9.00 до 18.00 без обеда.</text:span></text:p>
      <text:p text:style-name="First_20_paragraph"><text:line-break/></text:p>
      <text:p text:style-name="Text_20_body">Адрес страницы: <text:a xlink:type="simple" xlink:href="http://izmaylowo.mos.ru/your-safety/detail/11869939.html" office:name=""><text:span text:style-name="Definition">http://izmaylowo.mos.ru/your-safety/detail/1186993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0T02:14:43Z</meta:creation-date>
    <dc:date>2023-10-20T02:14:43Z</dc:date>
  </office:meta>
</office:document-meta>
</file>