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закреплена-возможность-приостановления-запрета-деятельности-организации-признанной-в-соответствии-с-законодательством-рф-террористической"/>Прокурор ВАО г. Москвы информирует: Закреплена возможность приостановления запрета деятельности организации, признанной в соответствии с законодательством РФ террористической<text:bookmark-end text:name="прокурор-вао-г.-москвы-информирует-закреплена-возможность-приостановления-запрета-деятельности-организации-признанной-в-соответствии-с-законодательством-рф-террористической"/></text:h>
      <text:p text:style-name="First_20_paragraph">24.04.2025</text:p>
      <text:p text:style-name="Text_20_body">Установлено, что запрет деятельности организации, включенной в единый федеральный список организаций, в том числе иностранных и международных организаций, признанных в соответствии с законодательством РФ террористическими, может быть приостановлен по решению суда на основании заявления Генерального прокурора РФ или его заместителя при наличии фактических данных о том, что такая организация после включения ее в указанный список прекратила осуществление деятельности, направленной на пропаганду, оправдание и поддержку терроризма или совершение преступлений, предусмотренных статьями 205 - 206, 208, 211, 220, 221, 277 - 280, 282.1 - 282.3, 360 и 361 Уголовного кодекса РФ</text:p>
      <text:p text:style-name="Text_20_body"><text:line-break/></text:p>
      <text:p text:style-name="Text_20_body">Адрес страницы: <text:a xlink:type="simple" xlink:href="http://izmaylowo.mos.ru/your-safety/detail/12934828.html" office:name=""><text:span text:style-name="Definition">http://izmaylowo.mos.ru/your-safety/detail/129348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00:18:56Z</meta:creation-date>
    <dc:date>2025-04-25T00:18:56Z</dc:date>
  </office:meta>
</office:document-meta>
</file>