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ао-г.-москвы-информирует-до-конца-2027-года-установлен-запрет-на-взыскание-средств-находящихся-на-счетах-в-опорном-банке-для-опк-и-предназначенных-для-выполнения-государственного-оборонного-заказа"/>Прокурор ВАО г. Москвы информирует: До конца 2027 года установлен запрет на взыскание средств, находящихся на счетах в опорном банке для ОПК и предназначенных для выполнения государственного оборонного заказа<text:bookmark-end text:name="прокурор-вао-г.-москвы-информирует-до-конца-2027-года-установлен-запрет-на-взыскание-средств-находящихся-на-счетах-в-опорном-банке-для-опк-и-предназначенных-для-выполнения-государственного-оборонного-заказа"/></text:h>
      <text:p text:style-name="First_20_paragraph">24.04.2025</text:p>
      <text:p text:style-name="Text_20_body">Согласно закону на денежные средства, предоставленные в соответствии с актами Правительства на подготовку производства к выпуску образцов вооружения, военной и специальной техники, составных частей образцов вооружения, военной и специальной техники в целях выполнения государственного оборонного заказа, не распространяются положения: статьи 27 Федерального закона "О банках и банковской деятельности", пункта 1 статьи 22.2, пункта 1 статьи 26.6 и пункта 8 статьи 26.11 Федерального закона "Об обязательном социальном страховании от несчастных случаев на производстве и профессиональных заболеваний", пункта 1 статьи 13 Федерального закона "О финансовой аренде (лизинге)" (в случае, если оплата лизинговых платежей не предусмотрена соглашением о предоставлении субсидии) и статей 70 и 81 Федерального закона "Об исполнительном производстве".</text:p>
      <text:p text:style-name="Text_20_body">Федеральный закон от 28.12.2024 N 549-ФЗ</text:p>
      <text:p text:style-name="Text_20_body">"О внесении изменения в Федеральный закон "О внесении изменений в отдельные законодательные акты Российской Федерации"</text:p>
      <text:p text:style-name="Text_20_body"><text:line-break/></text:p>
      <text:p text:style-name="Text_20_body">Адрес страницы: <text:a xlink:type="simple" xlink:href="http://izmaylowo.mos.ru/your-safety/detail/12934879.html" office:name=""><text:span text:style-name="Definition">http://izmaylowo.mos.ru/your-safety/detail/1293487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5T00:20:18Z</meta:creation-date>
    <dc:date>2025-04-25T00:20:18Z</dc:date>
  </office:meta>
</office:document-meta>
</file>