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ао-г.-москвы-информирует-вызов-присяжным-заседателем---новая-схема-мошенничества"/>Прокурор ВАО г. Москвы информирует: Вызов присяжным заседателем - новая схема мошенничества<text:bookmark-end text:name="прокурор-вао-г.-москвы-информирует-вызов-присяжным-заседателем---новая-схема-мошенничества"/></text:h>
      <text:p text:style-name="First_20_paragraph">24.04.2025</text:p>
      <text:p text:style-name="Text_20_body">Мошенники через мессенджеры или электронную почту приглашают граждан для участия в коллегии присяжных заседателей в суде.</text:p>
      <text:p text:style-name="Text_20_body">Злоумышленники:</text:p>
      <text:p text:style-name="Text_20_body">угрожают административной и уголовной ответственностью за неявку;</text:p>
      <text:p text:style-name="Text_20_body">для отказа предлагают пройти по ссылке для указания причин невозможности участия в коллегии присяжных;</text:p>
      <text:p text:style-name="Text_20_body">ссылка ведет на фишинговые ресурсы, с помощью которых аферисты получают персональные данные или доступ к банковским приложениям.</text:p>
      <text:p text:style-name="Text_20_body">Как определяются кандидаты в присяжные заседатели</text:p>
      <text:p text:style-name="Text_20_body">Путем случайной выборки с использованием государственной автоматизированной системы РФ «Выборы». Суды используют только официальные почтовые отправления.</text:p>
      <text:p text:style-name="Text_20_body">Согласно ФЗ от 20.08.2004 № 113-ФЗ, присяжными и кандидатами в присяжные не могут быть лица:</text:p>
      <text:p text:style-name="Text_20_body">младше 25 лет;</text:p>
      <text:p text:style-name="Text_20_body">имеющие непогашенную или неснятую судимость;</text:p>
      <text:p text:style-name="Text_20_body">признанные судом недееспособными или ограниченные судом в дееспособности;</text:p>
      <text:p text:style-name="Text_20_body">состоящие на учете в наркологическом или психоневрологическом диспансере в связи с лечением.</text:p>
      <text:p text:style-name="Text_20_body">По заявлению из списка могут быть исключены следующие категории:</text:p>
      <text:p text:style-name="Text_20_body">Гражданин достиг возраста 65 лет.</text:p>
      <text:p text:style-name="Text_20_body">Гражданин не владеет языком, на котором ведется судопроизводство.</text:p>
      <text:p text:style-name="Text_20_body">Гражданин не способен исполнять обязанности присяжного заседателя по состоянию здоровья, подтвержденному медицинскими документами.</text:p>
      <text:p text:style-name="Text_20_body">Гражданин занимает государственные должности или выборные должности в органах местного самоуправления.</text:p>
      <text:p text:style-name="Text_20_body">Гражданин является военнослужащим.</text:p>
      <text:p text:style-name="Text_20_body">В течение пяти лет со дня увольнения с военной службы по контракту из органов федеральной службы безопасности, органов государственной охраны или органов внешней разведки.</text:p>
      <text:p text:style-name="Text_20_body">Гражданин является судьей, прокурором, следователем, дознавателем, адвокатом, нотариусом, должностным лицом органов принудительного исполнения Российской Федерации и т.д.</text:p>
      <text:p text:style-name="Text_20_body">Гражданин является священнослужителем.</text:p>
      <text:p text:style-name="Text_20_body">ответственность за отказ для кандидатов в присяжные заседатели не предусмотрена!</text:p>
      <text:p text:style-name="Text_20_body"><text:line-break/></text:p>
      <text:p text:style-name="Text_20_body">Адрес страницы: <text:a xlink:type="simple" xlink:href="http://izmaylowo.mos.ru/your-safety/detail/12934883.html" office:name=""><text:span text:style-name="Definition">http://izmaylowo.mos.ru/your-safety/detail/1293488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4T23:56:01Z</meta:creation-date>
    <dc:date>2025-04-24T23:56:01Z</dc:date>
  </office:meta>
</office:document-meta>
</file>