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информирует-общее-собрание-собственников"/>Прокурор ВАО г. Москвы информирует: Общее собрание собственников<text:bookmark-end text:name="прокурор-вао-г.-москвы-информирует-общее-собрание-собственников"/></text:h>
      <text:p text:style-name="First_20_paragraph">24.04.2025</text:p>
      <text:p text:style-name="Text_20_body">Общее собрание собственников (ОСС) помещений в многоквартирном доме проводится для управления общим имуществом дома. Собрание обсуждает вопросы и принимает решения с помощью голосования.</text:p>
      <text:p text:style-name="Text_20_body">К компетенции ОСС относятся вопросы, предусмотренные частью 2 статьи 44 ЖК РФ:</text:p>
      <text:p text:style-name="Text_20_body">о реконструкции МКД, строительстве хозяйственных построек, капитальном ремонте;</text:p>
      <text:p text:style-name="Text_20_body">о пределах использования земельного участка;</text:p>
      <text:p text:style-name="Text_20_body">об использовании общего имущества дома третьими лицами;</text:p>
      <text:p text:style-name="Text_20_body">о выборе способа управления.</text:p>
      <text:p text:style-name="Text_20_body">Как организовать общее собрание собственников?</text:p>
      <text:p text:style-name="Text_20_body">Собрать инициативную группу активных собственников и составить реестр.</text:p>
      <text:p text:style-name="Text_20_body">Получить в УК перечень общего имущества собственников в доме и копии протоколов предыдущих ОСС.</text:p>
      <text:p text:style-name="Text_20_body">Разработать положение о совете дома и решить вопрос финансирования.</text:p>
      <text:p text:style-name="Text_20_body">Проработать вопросы общего собрания и обсудить их с собственниками.</text:p>
      <text:p text:style-name="Text_20_body">Как передать документы о принятом ОСС решении?</text:p>
      <text:p text:style-name="Text_20_body">Выбрать время и место проведения собрания.</text:p>
      <text:p text:style-name="Text_20_body">Подготовить сообщение о проведении и оповестить собственников за десять дней.</text:p>
      <text:p text:style-name="Text_20_body">Провести собрание и набрать необходимый процент голосов.</text:p>
      <text:p text:style-name="Text_20_body">Подготовить все необходимые документы и передать их в орган жилищного надзора.</text:p>
      <text:p text:style-name="Text_20_body"><text:line-break/></text:p>
      <text:p text:style-name="Text_20_body">Адрес страницы: <text:a xlink:type="simple" xlink:href="http://izmaylowo.mos.ru/your-safety/detail/12934893.html" office:name=""><text:span text:style-name="Definition">http://izmaylowo.mos.ru/your-safety/detail/1293489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4T23:57:34Z</meta:creation-date>
    <dc:date>2025-04-24T23:57:34Z</dc:date>
  </office:meta>
</office:document-meta>
</file>