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информирует-с-1-февраля-в-россии-будут-проиндексированы-социальные-выплаты-пособия-и-компенсации."/>Прокурор ВАО г. Москвы информирует: С 1 февраля в России будут проиндексированы социальные выплаты, пособия и компенсации.<text:bookmark-end text:name="прокурор-вао-г.-москвы-информирует-с-1-февраля-в-россии-будут-проиндексированы-социальные-выплаты-пособия-и-компенсации."/></text:h>
      <text:p text:style-name="First_20_paragraph">24.04.2025</text:p>
      <text:p text:style-name="Text_20_body">Из основного:</text:p>
      <text:p text:style-name="Text_20_body">Ежемесячные денежные выплаты, которые получают ветераны Великой Отечественной войны и боевых действий, чернобыльцы, Герои России, Герои Труда, люди с инвалидностью всех трёх групп.</text:p>
      <text:p text:style-name="Text_20_body">Увеличится размер материнского капитала: на первого ребенка до 690,3 тысячи рублей, на второго и последующих - 912,2 тысячи.</text:p>
      <text:p text:style-name="Text_20_body">Единовременное пособие при рождении ребёнка вырастет до 26,9 тысяч рублей.</text:p>
      <text:p text:style-name="Text_20_body">Ежегодно станет индексироваться ежемесячная выплата по уходу за детьми с инвалидностью и инвалидами с детства I группы.</text:p>
      <text:p text:style-name="Text_20_body">Будут дополнительно проиндексированы страховые пенсии для работающих и неработающих пенсионеров до уровня фактической инфляции за</text:p>
      <text:p text:style-name="Text_20_body">2024 год.</text:p>
      <text:p text:style-name="Text_20_body"><text:line-break/></text:p>
      <text:p text:style-name="Text_20_body">Адрес страницы: <text:a xlink:type="simple" xlink:href="http://izmaylowo.mos.ru/your-safety/detail/12934895.html" office:name=""><text:span text:style-name="Definition">http://izmaylowo.mos.ru/your-safety/detail/1293489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4T23:58:15Z</meta:creation-date>
    <dc:date>2025-04-24T23:58:15Z</dc:date>
  </office:meta>
</office:document-meta>
</file>