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ао-г.-москвы-разъясняет"/>Прокурор ВАО г. Москвы разъясняет:<text:bookmark-end text:name="прокурор-вао-г.-москвы-разъясняет"/></text:h>
      <text:p text:style-name="First_20_paragraph">29.04.2025</text:p>
      <text:p text:style-name="Text_20_body">Уточнены положения постановления Правительства от 3 апреля 2024 года N 415 "О ежегодных основных удлиненных оплачиваемых отпусках", в частности, следующее:</text:p>
      <text:p text:style-name="Text_20_body">советники директора приобрели право на ежегодный основной удлиненный оплачиваемый отпуск, составляющий 56 календарных дней, предусмотренный разделом III приложения к Постановлению N 415, со дня вступления в силу постановления Правительства от 21 февраля 2022 года N 225 "Об утверждении номенклатуры должностей педагогических работников организаций, осуществляющих образовательную деятельность, должностей руководителей образовательных организаций";</text:p>
      <text:p text:style-name="Text_20_body">исходя из того, что Постановление N 225 вступило в силу со 2 марта 2022 года, право у педагогических работников, замещающих должность советников директора в общеобразовательных организациях и организациях СПО, на отпуск продолжительностью 56 календарных дней возникло со 2 марта 2022 года, в связи с чем должны быть внесены соответствующие изменения в трудовые договоры этих работников путем заключения дополнительных соглашений к трудовому договору;</text:p>
      <text:p text:style-name="Text_20_body">если работник замещал должность советника директора не ранее чем со 2 марта 2022 года и ему при работе в этой должности после 2 марта 2022 года предоставлялся отпуск продолжительностью менее 56 календарных дней (в 2022, в 2023 и 2024 годах), то он имеет право на предоставление ему неиспользованной части отпуска в соответствии с графиком отпусков, утверждаемым работодателем.</text:p>
      <text:p text:style-name="Text_20_body">Письмо Минпросвещения России N08-1534, Профсоюза работников народного образования и науки РФ N 583 от 08.11.2024</text:p>
      <text:p text:style-name="Text_20_body">О продолжительности ежегодного основного удлиненного отпуска педагогических работников, замещающих в образовательных организациях должности советников директора по воспитанию и взаимодействию с детскими общественными объединениями</text:p>
      <text:p text:style-name="Text_20_body"><text:line-break/></text:p>
      <text:p text:style-name="Text_20_body">Адрес страницы: <text:a xlink:type="simple" xlink:href="http://izmaylowo.mos.ru/your-safety/detail/12941464.html" office:name=""><text:span text:style-name="Definition">http://izmaylowo.mos.ru/your-safety/detail/1294146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5T13:25:02Z</meta:creation-date>
    <dc:date>2025-06-25T13:25:02Z</dc:date>
  </office:meta>
</office:document-meta>
</file>