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ао-г.-москвы-разъясняет-уточнены-положения-об-административной-ответственности-в-сфере-госзакупок-и-гособоронзаказа"/>Прокурор ВАО г. Москвы разъясняет: Уточнены положения об административной ответственности в сфере госзакупок и гособоронзаказа<text:bookmark-end text:name="прокурор-вао-г.-москвы-разъясняет-уточнены-положения-об-административной-ответственности-в-сфере-госзакупок-и-гособоронзаказа"/></text:h>
      <text:p text:style-name="First_20_paragraph">29.04.2025</text:p>
      <text:p text:style-name="Text_20_body">Так, некоторые статьи КоАП РФ об административной ответственности в сфере госзакупок и гособоронзаказа признаются утратившими силу.</text:p>
      <text:p text:style-name="Text_20_body">Взамен Кодекс дополняется новыми статьями, предусматривающими административную ответственность, в частности, за:</text:p>
      <text:p text:style-name="Text_20_body">нарушение порядка планирования закупок;</text:p>
      <text:p text:style-name="Text_20_body">нарушение порядка заключения, исполнения, изменения и расторжения контракта;</text:p>
      <text:p text:style-name="Text_20_body">нарушение порядка формирования, размещения и выполнения государственного оборонного заказа;</text:p>
      <text:p text:style-name="Text_20_body">нарушение процедуры обязательных торгов, продажи государственного или муниципального имущества и пр.</text:p>
      <text:p text:style-name="Text_20_body">Поправками закрепляется возможность назначения административного наказания в виде предупреждения за отдельные правонарушения при выполнении государственного или оборонного заказа. Например, предупреждение может быть назначено должностному лицу за нарушение порядка формирования, утверждения и изменения планов-графиков закупок, а также за нарушение порядка расторжения контракта в случае одностороннего отказа от его исполнения.</text:p>
      <text:p text:style-name="Text_20_body">Федеральный закон вступает в силу с 1 марта 2025 года, за исключением статьи, для которой предусмотрен иной срок ее вступления в силу.</text:p>
      <text:p text:style-name="Text_20_body">Федеральный закон от 28.12.2024 N 500-ФЗ</text:p>
      <text:p text:style-name="Text_20_body">"О внесении изменений в Кодекс Российской Федерации об административных правонарушениях и статью 1 Федерального закона "О внесении изменений в Кодекс Российской Федерации об административных правонарушениях"</text:p>
      <text:p text:style-name="Text_20_body"><text:line-break/></text:p>
      <text:p text:style-name="Text_20_body">Адрес страницы: <text:a xlink:type="simple" xlink:href="http://izmaylowo.mos.ru/your-safety/detail/12941560.html" office:name=""><text:span text:style-name="Definition">http://izmaylowo.mos.ru/your-safety/detail/12941560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9T12:21:37Z</meta:creation-date>
    <dc:date>2025-04-29T12:21:37Z</dc:date>
  </office:meta>
</office:document-meta>
</file>