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окурор-вао-г.-москвы-разъясняет-контролируемое-лицо-вправе-отказать-инспектору-в-проверке-при-отсутствии-в-его-документах-двухмерного-штрихкода"/>Прокурор ВАО г. Москвы разъясняет: Контролируемое лицо вправе отказать инспектору в проверке при отсутствии в его документах двухмерного штрихкода<text:bookmark-end text:name="прокурор-вао-г.-москвы-разъясняет-контролируемое-лицо-вправе-отказать-инспектору-в-проверке-при-отсутствии-в-его-документах-двухмерного-штрихкода"/></text:h>
      <text:p text:style-name="First_20_paragraph">29.04.2025</text:p>
      <text:p text:style-name="Text_20_body">Также контролируемое лицо вправе отказать инспектору в доступе на объекты контроля, к документам и в принятии иных мер по проведению контрольного (надзорного) мероприятия в случае, если на документы, оформленные контрольным (надзорным) органом, нанесен некорректный двухмерный штриховой код, посредством которого обеспечивается переход на страницу единого реестра контрольных (надзорных) мероприятий, содержащую информацию об указанном мероприятии, за исключением случаев, когда до начала проведения мероприятия не требуется принятия решения о его проведении.</text:p>
      <text:p text:style-name="Text_20_body">Закреплено право контролируемого лица, в отношении которого выявлены нарушения обязательных требований, подать ходатайство о заключении с контрольным (надзорным) органом соглашения о надлежащем устранении выявленных нарушений обязательных требований.</text:p>
      <text:p text:style-name="Text_20_body">Введены положения об обязательном профилактическом визите, а также о профилактическом визите по инициативе контролируемого лица.</text:p>
      <text:p text:style-name="Text_20_body">Предусмотрены другие положения, направленные на совершенствование организации и осуществления государственного контроля (надзора).</text:p>
      <text:p text:style-name="Text_20_body">Закон вступает в силу со дня его официального опубликования, за исключением положений, для которых установлены иные сроки вступления их в силу.</text:p>
      <text:p text:style-name="Text_20_body">Федеральный закон от 28.12.2024 N 540-ФЗ</text:p>
      <text:p text:style-name="Text_20_body">"О внесении изменений в Федеральный закон "О государственном контроле (надзоре) и муниципальном контроле в Российской Федерации"</text:p>
      <text:p text:style-name="Text_20_body"><text:line-break/></text:p>
      <text:p text:style-name="Text_20_body">Адрес страницы: <text:a xlink:type="simple" xlink:href="http://izmaylowo.mos.ru/your-safety/detail/12941684.html" office:name=""><text:span text:style-name="Definition">http://izmaylowo.mos.ru/your-safety/detail/12941684.html</text:span></text:a></text:p>
      <text:p text:style-name="Text_20_body"><text:a xlink:type="simple" xlink:href="http://izmaylowo.mos.ru" office:name=""><text:span text:style-name="Definition">Управа района Измайл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4-29T12:40:02Z</meta:creation-date>
    <dc:date>2025-04-29T12:40:02Z</dc:date>
  </office:meta>
</office:document-meta>
</file>