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разъясняет-скорректирован-порядок-направления-гражданами-в-государственные-органы-обращений-в-форме-электронного-документа"/>Прокурор ВАО г. Москвы разъясняет: Скорректирован порядок направления гражданами в государственные органы обращений в форме электронного документа<text:bookmark-end text:name="прокурор-вао-г.-москвы-разъясняет-скорректирован-порядок-направления-гражданами-в-государственные-органы-обращений-в-форме-электронного-документа"/></text:h>
      <text:p text:style-name="First_20_paragraph">29.04.2025</text:p>
      <text:p text:style-name="Text_20_body">Уточняется, что под обращением понимаются предложение, заявление или жалоба, а также устное обращение гражданина, направленные в государственный орган, орган местного самоуправления или должностному лицу в письменной форме или в форме электронного документа с использованием Единого портала госуслуг, иной информационной системы государственного органа или органа местного самоуправления либо их официального сайта в сети "Интернет", обеспечивающих идентификацию и (или) аутентификацию граждан.</text:p>
      <text:p text:style-name="Text_20_body">Закреплено, что в целях обеспечения безопасности граждан в связи с их обращениями в органы, осуществляющие оперативно-разыскную деятельность или обеспечение безопасности Российской Федерации, нормативными правовыми актами МВД, ФСБ, СВР, ФСО может быть установлен особый порядок направления обращений в форме электронного документа и направления ответов на обращения и соответствующих уведомлений.</text:p>
      <text:p text:style-name="Text_20_body">Также уточняются особенности направления ответа на поступившее обращение.</text:p>
      <text:p text:style-name="Text_20_body">Настоящий Федеральный закон вступает в силу с 30 марта 2025 года.</text:p>
      <text:p text:style-name="Text_20_body">Федеральный закон от 28.12.2024 N 547-ФЗ</text:p>
      <text:p text:style-name="Text_20_body">"О внесении изменений в Федеральный закон "О порядке рассмотрения обращений граждан Российской Федерации"</text:p>
      <text:p text:style-name="Text_20_body"><text:line-break/></text:p>
      <text:p text:style-name="Text_20_body">Адрес страницы: <text:a xlink:type="simple" xlink:href="http://izmaylowo.mos.ru/your-safety/detail/12941692.html" office:name=""><text:span text:style-name="Definition">http://izmaylowo.mos.ru/your-safety/detail/1294169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9T12:24:33Z</meta:creation-date>
    <dc:date>2025-04-29T12:24:33Z</dc:date>
  </office:meta>
</office:document-meta>
</file>